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llkommen"/><text:bookmark-start text:name="__RefHeading___willkommen_auf_battert.info_1"/><text:bookmark-start text:name="willkommen_auf_battert.info"/>Willkommen auf battert.info<text:bookmark-end text:name="__RefHeading___willkommen_auf_battert.info_1"/><text:bookmark-end text:name="willkommen_auf_battert.info"/></text:h>
      <text:p text:style-name="Text_20_body">Diese Seite widmet sich dem Klettern an den markanten Felstürmen unseres geliebten Heimatfelses. </text:p>
      <text:p text:style-name="Text_20_body">Neben den zentralen Informationen zu Felsen und Routen möchten wir auch die lange Tradition des Battert-Kletterns würdigen. Deshalb finden hier nicht nur aktuelle Routendaten, sondern auch historische Hintergründe und Geschichten rund um Erstbegehungen und Kletterpioniere ihren Platz.</text:p>
      <text:p text:style-name="Text_20_body">Wir haben uns bewusst für ein Wiki entschieden, um eine gemeinschaftlich gepflegte und stetig wachsende Sammlung an Wissen zu ermöglichen.</text:p>
      <text:p text:style-name="Text_20_body">Wenn ihr euch anmeldet, könnt ihr auch eigene Erfahrungen einbringen: Routen kommentieren, Hinweise ergänzen oder historische Infos beisteuern. So lebt dieses Wiki von der Kletterer-Gemeinschaft.</text:p>
      <text:p text:style-name="Text_20_body">Die Seite ist vollständig für Smartphones optimiert – so habt ihr Routendatenbank und alle wichtigen Infos jederzeit dabei. Die Inhalte zu Felsen und Routen werden laufend ergänzt, ebenso wie übersichtliche Fotos der einzelnen Wände.</text:p>
      <text:p text:style-name="Text_20_body">Doch so viel man auch schreiben kann: Den Battert muss man draußen erleben – beim Klettern, Wandern oder einfach beim Genießen der Natur.</text:p>
      <text:p text:style-name="Text_20_body"><text:span text:style-name="Strong_20_Emphasis">Vielen Dank für euer Interesse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1::51:14</meta:creation-date>
    <dc:creator>Generated</dc:creator>
    <dc:date>2026-08-26T01::51:14</dc:date>
    <dc:language>en-US</dc:language>
    <meta:editing-cycles>1</meta:editing-cycles>
    <meta:editing-duration>PT0S</meta:editing-duration>
    <dc:title>willkommen</dc:title>
  </office:meta>
</office:document-meta>
</file>