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f7f579f452cbd4fc4472bf03cf9c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lder_gallerie"/><text:bookmark-start text:name="__RefHeading___bilder_galerie_1"/><text:bookmark-start text:name="bilder_galerie"/>Bilder Galerie<text:bookmark-end text:name="__RefHeading___bilder_galerie_1"/><text:bookmark-end text:name="bilder_galerie"/></text:h>
      <text:h text:style-name="Heading_20_4" text:outline-level="4"><text:bookmark-start text:name="__RefHeading___zeichnungen_2"/><text:bookmark-start text:name="zeichnungen"/>Zeichnungen<text:bookmark-end text:name="__RefHeading___zeichnungen_2"/><text:bookmark-end text:name="zeichnungen"/></text:h>
      <text:p text:style-name="Text_20_body"><draw:frame draw:style-name="mediacenter" draw:name=" Sass Maor (Otto Braun 1963) Legend" text:anchor-type="paragraph" draw:z-index="0" svg:width="10.583333333333cm"><draw:text-box><text:p text:style-name="legendcenter"><draw:frame draw:style-name="mediacenter" draw:name=" Sass Maor (Otto Braun 1963)" text:anchor-type="paragraph" draw:z-index="0" svg:width="10.583333333333cm" svg:height="14.108266129032cm"><draw:image xlink:href="Pictures/c7f7f579f452cbd4fc4472bf03cf9c81.png" xlink:type="simple" xlink:show="embed" xlink:actuate="onLoad"/></draw:frame> Sass Maor (Otto Braun 1963)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1:42</meta:creation-date>
    <dc:creator>Generated</dc:creator>
    <dc:date>2026-08-12T12::21:42</dc:date>
    <dc:language>en-US</dc:language>
    <meta:editing-cycles>1</meta:editing-cycles>
    <meta:editing-duration>PT0S</meta:editing-duration>
    <dc:title>bilder_gallerie</dc:title>
  </office:meta>
</office:document-meta>
</file>