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_1"/><text:bookmark-start text:name="datenschutzerklaerung"/>Datenschutzerklärung<text:bookmark-end text:name="__RefHeading___datenschutzerklaerung_1"/><text:bookmark-end text:name="datenschutzerklaerung"/></text:h>
      <text:h text:style-name="Heading_20_2" text:outline-level="2"><text:bookmark-start text:name="__RefHeading___datenschutz_auf_einen_blick_2"/><text:bookmark-start text:name="datenschutz_auf_einen_blick"/>Datenschutz auf einen Blick<text:bookmark-end text:name="__RefHeading___datenschutz_auf_einen_blick_2"/><text:bookmark-end text:name="datenschutz_auf_einen_blick"/></text:h>
      <text:h text:style-name="Heading_20_3" text:outline-level="3"><text:bookmark-start text:name="__RefHeading___allgemeine_hinweise_3"/><text:bookmark-start text:name="allgemeine_hinweise"/>Allgemeine Hinweise<text:bookmark-end text:name="__RefHeading___allgemeine_hinweise_3"/><text:bookmark-end text:name="allgemeine_hinweise"/></text:h>
      <text:p text:style-name="Text_20_body">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h text:style-name="Heading_20_3" text:outline-level="3"><text:bookmark-start text:name="__RefHeading___datenerfassung_auf_dieser_website_4"/><text:bookmark-start text:name="datenerfassung_auf_dieser_website"/>Datenerfassung auf dieser Website<text:bookmark-end text:name="__RefHeading___datenerfassung_auf_dieser_website_4"/><text:bookmark-end text:name="datenerfassung_auf_dieser_website"/></text:h>
      <text:p text:style-name="Text_20_body"><text:span text:style-name="Strong_20_Emphasis">Wer ist verantwortlich für die Datenerfassung auf dieser Website?</text:span></text:p>
      <text:p text:style-name="Text_20_body">Die Datenverarbeitung auf dieser Website erfolgt durch den Websitebetreiber. Dessen Kontaktdaten können Sie dem Abschnitt „Hinweis zur Verantwortlichen Stelle“ in dieser Datenschutzerklärung entnehmen.</text:p>
      <text:p text:style-name="Text_20_body">Analyse-Tools und Tools von Drittanbietern
Beim Besuch dieser Website kann Ihr Surf-Verhalten statistisch ausgewertet werden. Das geschieht vor allem mit sogenannten Analyseprogrammen.
Detaillierte Informationen zu diesen Analyseprogrammen finden Sie in der folgenden Datenschutzerklärung.</text:p>
      <text:p text:style-name="Text_20_body"><text:span text:style-name="Strong_20_Emphasis">Wie erfassen wir Ihre Daten?</text:span></text:p>
      <text:p text:style-name="Text_20_body">Ihre Daten werden zum einen dadurch erhoben, dass Sie uns diese mitteilen. Hierbei kann es sich z. B. um Daten handeln, die Sie in ein Kontaktformular eingeben.
Andere Daten werden automatisch oder nach Ihrer Einwilligung beim Besuch der Website durch unsere IT- Systeme erfasst. Das sind vor allem technische Daten (z. B. Internetbrowser, Betriebssystem oder Uhrzeit des Seitenaufrufs). Die Erfassung dieser Daten erfolgt automatisch, sobald Sie diese Website betreten.</text:p>
      <text:p text:style-name="Text_20_body"><text:span text:style-name="Strong_20_Emphasis">Wofür nutzen wir Ihre Daten?</text:span></text:p>
      <text:p text:style-name="Text_20_body">Ein Teil der Daten wird erhoben, um eine fehlerfreie Bereitstellung der Website zu gewährleisten. Andere Daten können zur Analyse Ihres Nutzerverhaltens verwendet werden.</text:p>
      <text:p text:style-name="Text_20_body"><text:span text:style-name="Strong_20_Emphasis">Welche Rechte haben Sie bezüglich Ihrer Daten?</text:span></text:p>
      <text:p text:style-name="Text_20_body">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 Des Weiteren steht Ihnen ein Beschwerderecht bei der zuständigen Aufsichtsbehörde zu.
Hierzu sowie zu weiteren Fragen zum Thema Datenschutz können Sie sich jederzeit an uns wenden.</text:p>
      <text:h text:style-name="Heading_20_3" text:outline-level="3"><text:bookmark-start text:name="__RefHeading___analyse-tools_und_tools_von_drittanbietern_5"/><text:bookmark-start text:name="analyse-tools_und_tools_von_drittanbietern"/>Analyse-Tools und Tools von Drittanbietern<text:bookmark-end text:name="__RefHeading___analyse-tools_und_tools_von_drittanbietern_5"/><text:bookmark-end text:name="analyse-tools_und_tools_von_drittanbietern"/></text:h>
      <text:p text:style-name="Text_20_body">Beim Besuch dieser Website kann Ihr Surf-Verhalten statistisch ausgewertet werden. Das geschieht vor allem mit sogenannten Analyseprogrammen.
Detaillierte Informationen zu diesen Analyseprogrammen finden Sie in der folgenden Datenschutzerklärung.</text:p>
      <text:h text:style-name="Heading_20_2" text:outline-level="2"><text:bookmark-start text:name="__RefHeading___hosting_6"/><text:bookmark-start text:name="hosting"/>Hosting<text:bookmark-end text:name="__RefHeading___hosting_6"/><text:bookmark-end text:name="hosting"/></text:h>
      <text:p text:style-name="Text_20_body">Wir hosten die Inhalte unserer Website bei folgendem Anbieter:</text:p>
      <text:h text:style-name="Heading_20_3" text:outline-level="3"><text:bookmark-start text:name="__RefHeading___externes_hosting_7"/><text:bookmark-start text:name="externes_hosting"/>Externes Hosting<text:bookmark-end text:name="__RefHeading___externes_hosting_7"/><text:bookmark-end text:name="externes_hosting"/></text:h>
      <text:p text:style-name="Text_20_body">Diese Website wird extern gehostet. Die personenbezogenen Daten, die auf dieser Website erfasst werden, werden auf den Servern des Hosters / der Hoster gespeichert. Hierbei kann es sich v. a. um IP-Adressen, Kontaktanfragen, Meta- und Kommunikationsdaten, Vertragsdaten, Kontaktdaten, Namen, Websitezugriffe und sonstige Daten, die über eine Website generiert werden, handeln.</text:p>
      <text:p text:style-name="Text_20_body">Das externe Hosting erfolgt zum Zwecke der Vertragserfüllung gegenüber unseren potenziellen und bestehenden Kunden (Art. 6 Abs. 1 lit. b DSGVO) und im Interesse einer sicheren, schnellen und effizienten Bereitstellung unseres Online-Angebots durch einen professionellen Anbieter (Art. 6 Abs. 1 lit. f DSGVO).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Unser(e) Hoster wird bzw. werden Ihre Daten nur insoweit verarbeiten, wie dies zur Erfüllung seiner Leistungspflichten erforderlich ist und unsere Weisungen in Bezug auf diese Daten befolgen.</text:p>
      <text:p text:style-name="Text_20_body">Wir setzen folgende(n) Hoster ein:</text:p>
      <text:p text:style-name="Preformatted_20_Text">manitu GmbH<text:line-break/>Welvertstraße 2<text:line-break/>66606 St. Wendel <text:line-break/>Deutschland</text:p>
      <text:h text:style-name="Heading_20_2" text:outline-level="2"><text:bookmark-start text:name="__RefHeading___allgemeine_hinweise_und_pflichtinformationen_8"/><text:bookmark-start text:name="allgemeine_hinweise_und_pflichtinformationen"/>Allgemeine Hinweise und Pflichtinformationen<text:bookmark-end text:name="__RefHeading___allgemeine_hinweise_und_pflichtinformationen_8"/><text:bookmark-end text:name="allgemeine_hinweise_und_pflichtinformationen"/></text:h>
      <text:h text:style-name="Heading_20_3" text:outline-level="3"><text:bookmark-start text:name="__RefHeading___datenschutz_9"/><text:bookmark-start text:name="datenschutz"/>Datenschutz<text:bookmark-end text:name="__RefHeading___datenschutz_9"/><text:bookmark-end text:name="datenschutz"/></text:h>
      <text:p text:style-name="Text_20_body">Die Betreiber dieser Seiten nehmen den Schutz Ihrer persönlichen Daten sehr ernst. Wir behandeln Ihre personenbezogenen Daten vertraulich und entsprechend den gesetzlichen Datenschutzvorschriften sowie dieser Datenschutzerklärung.
Wenn Sie diese Website benutzen, werden verschiedene personenbezogene Daten erhoben. Personenbezogene Daten sind Daten, mit denen Sie persönlich identifiziert werden können. Die vorliegende Datenschutzerklärung erläutert, welche Daten wir erheben und wofür wir sie nutzen. Sie erläutert auch, wie und zu welchem Zweck das geschieht.
Wir weisen darauf hin, dass die Datenübertragung im Internet (z. B. bei der Kommunikation per E-Mail) Sicherheitslücken aufweisen kann. Ein lückenloser Schutz der Daten vor dem Zugriff durch Dritte ist nicht möglich.</text:p>
      <text:h text:style-name="Heading_20_3" text:outline-level="3"><text:bookmark-start text:name="__RefHeading___hinweis_zur_verantwortlichen_stelle_10"/><text:bookmark-start text:name="hinweis_zur_verantwortlichen_stelle"/>Hinweis zur verantwortlichen Stelle<text:bookmark-end text:name="__RefHeading___hinweis_zur_verantwortlichen_stelle_10"/><text:bookmark-end text:name="hinweis_zur_verantwortlichen_stelle"/></text:h>
      <text:p text:style-name="Text_20_body">Die verantwortliche Stelle für die Datenverarbeitung auf dieser Website ist:</text:p>
      <text:p text:style-name="Preformatted_20_Text">Timo Braun <text:line-break/>Pforzheimer Str. 140 <text:line-break/>76275 Ettlingen<text:line-break/><text:line-break/>Kontakt:<text:line-break/>Telefon: +49(0)179-297 eins fünf vier 9 <text:line-break/>E-Mail: admin[AT]battert.info </text:p>
      <text:p text:style-name="Text_20_body">Verantwortliche Stelle ist die natürliche oder juristische Person, die allein oder gemeinsam mit anderen über die Zwecke und Mittel der Verarbeitung von personenbezogenen Daten (z. B. Namen, E-Mail-Adressen o. Ä.) entscheidet.</text:p>
      <text:h text:style-name="Heading_20_3" text:outline-level="3"><text:bookmark-start text:name="__RefHeading___speicherdauer_11"/><text:bookmark-start text:name="speicherdauer"/>Speicherdauer<text:bookmark-end text:name="__RefHeading___speicherdauer_11"/><text:bookmark-end text:name="speicherdauer"/></text:h>
      <text:p text:style-name="Text_20_body">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h text:style-name="Heading_20_3" text:outline-level="3"><text:bookmark-start text:name="__RefHeading___allgemeine_hinweise_zu_den_rechtsgrundlagen_der_datenverarbeitung_auf_dieser_website_12"/><text:bookmark-start text:name="allgemeine_hinweise_zu_den_rechtsgrundlagen_der_datenverarbeitung_auf_dieser_website"/>Allgemeine Hinweise zu den Rechtsgrundlagen der Datenverarbeitung auf dieser Website<text:bookmark-end text:name="__RefHeading___allgemeine_hinweise_zu_den_rechtsgrundlagen_der_datenverarbeitung_auf_dieser_website_12"/><text:bookmark-end text:name="allgemeine_hinweise_zu_den_rechtsgrundlagen_der_datenverarbeitung_auf_dieser_website"/></text:h>
      <text:p text:style-name="Text_20_body">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text:p>
      <text:p text:style-name="Text_20_body">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h text:style-name="Heading_20_3" text:outline-level="3"><text:bookmark-start text:name="__RefHeading___widerruf_ihrer_einwilligung_zur_datenverarbeitung_13"/><text:bookmark-start text:name="widerruf_ihrer_einwilligung_zur_datenverarbeitung"/>Widerruf Ihrer Einwilligung zur Datenverarbeitung<text:bookmark-end text:name="__RefHeading___widerruf_ihrer_einwilligung_zur_datenverarbeitung_13"/><text:bookmark-end text:name="widerruf_ihrer_einwilligung_zur_datenverarbeitung"/></text:h>
      <text:p text:style-name="Text_20_body">Viele Datenverarbeitungsvorgänge sind nur mit Ihrer ausdrücklichen Einwilligung möglich. Sie können eine bereits erteilte Einwilligung jederzeit widerrufen. Die Rechtmäßigkeit der bis zum Widerruf erfolgten Datenverarbeitung bleibt vom Widerruf unberührt.</text:p>
      <text:h text:style-name="Heading_20_3" text:outline-level="3"><text:bookmark-start text:name="__RefHeading___widerspruchsrecht_gegen_die_datenerhebung_in_besonderen_faellen_sowie_gegen_direktwerbung_art._21_dsgvo_14"/><text:bookmark-start text:name="widerspruchsrecht_gegen_die_datenerhebung_in_besonderen_faellen_sowie_gegen_direktwerbung_art._21_dsgvo"/>Widerspruchsrecht gegen die Datenerhebung in besonderen Fällen sowie gegen Direktwerbung (Art. 21 DSGVO)<text:bookmark-end text:name="__RefHeading___widerspruchsrecht_gegen_die_datenerhebung_in_besonderen_faellen_sowie_gegen_direktwerbung_art._21_dsgvo_14"/><text:bookmark-end text:name="widerspruchsrecht_gegen_die_datenerhebung_in_besonderen_faellen_sowie_gegen_direktwerbung_art._21_dsgvo"/></text:h>
      <text:p text:style-name="Text_20_body">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
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h text:style-name="Heading_20_3" text:outline-level="3"><text:bookmark-start text:name="__RefHeading___beschwerderecht_bei_der_zustaendigen_aufsichtsbehoerde_15"/><text:bookmark-start text:name="beschwerderecht_bei_der_zustaendigen_aufsichtsbehoerde"/>Beschwerderecht bei der zuständigen Aufsichtsbehörde<text:bookmark-end text:name="__RefHeading___beschwerderecht_bei_der_zustaendigen_aufsichtsbehoerde_15"/><text:bookmark-end text:name="beschwerderecht_bei_der_zustaendigen_aufsichtsbehoerde"/></text:h>
      <text:p text:style-name="Text_20_body">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h text:style-name="Heading_20_3" text:outline-level="3"><text:bookmark-start text:name="__RefHeading___recht_auf_datenuebertragbarkeit_16"/><text:bookmark-start text:name="recht_auf_datenuebertragbarkeit"/>Recht auf Datenübertragbarkeit<text:bookmark-end text:name="__RefHeading___recht_auf_datenuebertragbarkeit_16"/><text:bookmark-end text:name="recht_auf_datenuebertragbarkeit"/></text:h>
      <text:p text:style-name="Text_20_body">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h text:style-name="Heading_20_3" text:outline-level="3"><text:bookmark-start text:name="__RefHeading___auskunft_loeschung_und_berichtigung_17"/><text:bookmark-start text:name="auskunft_loeschung_und_berichtigung"/>Auskunft, Löschung und Berichtigung<text:bookmark-end text:name="__RefHeading___auskunft_loeschung_und_berichtigung_17"/><text:bookmark-end text:name="auskunft_loeschung_und_berichtigung"/></text:h>
      <text:p text:style-name="Text_20_body">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text:p>
      <text:h text:style-name="Heading_20_3" text:outline-level="3"><text:bookmark-start text:name="__RefHeading___recht_auf_einschraenkung_der_verarbeitung_18"/><text:bookmark-start text:name="recht_auf_einschraenkung_der_verarbeitung"/>Recht auf Einschränkung der Verarbeitung<text:bookmark-end text:name="__RefHeading___recht_auf_einschraenkung_der_verarbeitung_18"/><text:bookmark-end text:name="recht_auf_einschraenkung_der_verarbeitung"/></text:h>
      <text:p text:style-name="Text_20_body">Sie haben das Recht, die Einschränkung der Verarbeitung Ihrer personenbezogenen Daten zu verlangen. Hierzu können Sie sich jederzeit an uns wenden. Das Recht auf Einschränkung der Verarbeitung besteht in folgenden Fällen:</text:p>
      <text:list text:style-name="List_20_1" text:continue-numbering="false">
        <text:list-item>
          <text:p text:style-name="List_20_1_Content_First"> Wenn Sie die Richtigkeit Ihrer bei uns gespeicherten personenbezogenen Daten bestreiten, benötigen wir in der Regel Zeit, um dies zu überprüfen. Für die Dauer der Prüfung haben Sie das Recht, die Einschränkung der Verarbeitung Ihrer personenbezogenen Daten zu verlangen.</text:p>
        </text:list-item>
        <text:list-item>
          <text:p text:style-name="List_20_1_Content"> Wenn die Verarbeitung Ihrer personenbezogenen Daten unrechtmäßig geschah/geschieht, können Sie statt der Löschung die Einschränkung der Datenverarbeitung verlangen.</text:p>
        </text:list-item>
        <text:list-item>
          <text:p text:style-name="List_20_1_Content"> Wenn wir Ihre personenbezogenen Daten nicht mehr benötigen, Sie sie jedoch zur Ausübung, Verteidigung oder Geltendmachung von Rechtsansprüchen benötigen, haben Sie das Recht, statt der Löschung die Einschränkung der Verarbeitung Ihrer personenbezogenen Daten zu verlangen.</text:p>
        </text:list-item>
        <text:list-item>
          <text:p text:style-name="List_20_1_Content_Last"> 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text:p>
        </text:list-item>
      </text:list>
      <text:p text:style-name="Text_20_body">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h text:style-name="Heading_20_2" text:outline-level="2"><text:bookmark-start text:name="__RefHeading___datenerfassung_auf_dieser_website_19"/><text:bookmark-start text:name="datenerfassung_auf_dieser_website1"/>Datenerfassung auf dieser Website<text:bookmark-end text:name="__RefHeading___datenerfassung_auf_dieser_website_19"/><text:bookmark-end text:name="datenerfassung_auf_dieser_website1"/></text:h>
      <text:h text:style-name="Heading_20_3" text:outline-level="3"><text:bookmark-start text:name="__RefHeading___cookies_20"/><text:bookmark-start text:name="cookies"/>Cookies<text:bookmark-end text:name="__RefHeading___cookies_20"/><text:bookmark-end text:name="cookies"/></text:h>
      <text:p text:style-name="Text_20_body">Unsere Internetseiten verwenden so genannte „Cookies“. Cookies sind kleine Datenpakete und richten auf Ihrem Endgerät keinen Schaden an. Sie werden entweder vorübergehend für die Dauer einer Sitzung (Session-Cookies) oder dauerhaft (permanente Cookies) auf Ihrem Endgerät gespeichert. Session-Cookies werden nach Ende Ihres Besuchs automatisch gelöscht. Permanente Cookies bleiben auf Ihrem Endgerät gespeichert, bis Sie diese selbst löschen oder eine automatische Löschung durch Ihren Webbrowser erfolgt.</text:p>
      <text:p text:style-name="Text_20_body">Teilweise können auch Cookies von Drittunternehmen auf Ihrem Endgerät gespeichert werden, wenn Sie unsere Seite betreten (Third-Party-Cookies). Diese ermöglichen uns oder Ihnen die Nutzung bestimmter Dienstleistungen des Drittunternehmens (z. B. Cookies zur Abwicklung von Zahlungsdienstleistungen).</text:p>
      <text:p text:style-name="Text_20_body">Cookies haben verschiedene Funktionen. Zahlreiche Cookies sind technisch notwendig, da bestimmte Websitefunktionen ohne diese nicht funktionieren würden (z. B. die Warenkorbfunktion oder die Anzeige von Videos). Andere Cookies dienen dazu, das Nutzerverhalten auszuwerten oder Werbung anzuzeigen.</text:p>
      <text:p text:style-name="Text_20_bod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 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Text_20_bod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Text_20_body">Soweit Cookies von Drittunternehmen oder zu Analysezwecken eingesetzt werden, werden wir Sie hierüber im Rahmen dieser Datenschutzerklärung gesondert informieren und ggf. eine Einwilligung abfragen.</text:p>
      <text:h text:style-name="Heading_20_3" text:outline-level="3"><text:bookmark-start text:name="__RefHeading___kommentarfunktion_auf_dieser_website_21"/><text:bookmark-start text:name="kommentarfunktion_auf_dieser_website"/>Kommentarfunktion auf dieser Website<text:bookmark-end text:name="__RefHeading___kommentarfunktion_auf_dieser_website_21"/><text:bookmark-end text:name="kommentarfunktion_auf_dieser_website"/></text:h>
      <text:p text:style-name="Text_20_body">Für die Kommentarfunktion auf dieser Seite werden neben Ihrem Kommentar auch Angaben zum Zeitpunkt der Erstellung des Kommentars, Ihre E-Mail-Adresse und, wenn Sie nicht anonym posten, der von Ihnen gewählte Nutzername gespeichert.</text:p>
      <text:p text:style-name="Text_20_body"><text:span text:style-name="Strong_20_Emphasis">Speicherdauer der Kommentare</text:span></text:p>
      <text:p text:style-name="Text_20_body">Die Kommentare und die damit verbundenen Daten werden gespeichert und verbleiben auf dieser Website, bis der kommentierte Inhalt vollständig gelöscht wurde oder die Kommentare aus rechtlichen Gründen gelöscht werden müssen (z. B. beleidigende Kommentare).</text:p>
      <text:p text:style-name="Text_20_body"><text:span text:style-name="Strong_20_Emphasis">Rechtsgrundlage</text:span></text:p>
      <text:p text:style-name="Text_20_body">Die Speicherung der Kommentare erfolgt auf Grundlage Ihrer Einwilligung (Art. 6 Abs. 1 lit. a DSGVO). Sie können eine von Ihnen erteilte Einwilligung jederzeit widerrufen. Dazu reicht eine formlose Mitteilung per E- Mail an uns. Die Rechtmäßigkeit der bereits erfolgten Datenverarbeitungsvorgänge bleibt vom Widerruf unberührt.</text:p>
      <text:h text:style-name="Heading_20_2" text:outline-level="2"><text:bookmark-start text:name="__RefHeading___analyse-tools_und_werbung_22"/><text:bookmark-start text:name="analyse-tools_und_werbung"/>Analyse-Tools und Werbung<text:bookmark-end text:name="__RefHeading___analyse-tools_und_werbung_22"/><text:bookmark-end text:name="analyse-tools_und_werbung"/></text:h>
      <text:h text:style-name="Heading_20_3" text:outline-level="3"><text:bookmark-start text:name="__RefHeading___matomo_23"/><text:bookmark-start text:name="matomo"/>Matomo<text:bookmark-end text:name="__RefHeading___matomo_23"/><text:bookmark-end text:name="matomo"/></text:h>
      <text:p text:style-name="Text_20_body">Diese Website benutzt den Open Source Webanalysedienst Matomo.</text:p>
      <text:p text:style-name="Text_20_body">Mit Hilfe von Matomo sind wir in der Lage Daten über die Nutzung unserer Website durch die Websitebesucher zu erfassen und zu analysieren. Hierdurch können wir u. a. herausfinden, wann welche Seitenaufrufe getätigt wurden und aus welcher Region sie kommen. Außerdem erfassen wir verschiedene Logdateien (z. B. IP-Adresse, Referrer, verwendete Browser und Betriebssysteme) und können messen, ob unsere Websitebesucher bestimmte Aktionen durchführen (z. B. Klicks, Käufe u. Ä.).</text:p>
      <text:p text:style-name="Text_20_body">Die Nutzung dieses Analyse-Tools erfolgt auf Grundlage von Art. 6 Abs. 1 lit. f DSGVO. Der Websitebetreiber hat ein berechtigtes Interesse an der Analyse des Nutzerverhaltens, um sowohl sein Webangebot als auch seine Werbung zu optimieren. Sofern eine entsprechende Einwilligung abgefragt wurde, erfolgt die Verarbeitung ausschließlich auf Grundlage von Art. 6 Abs. 1 lit. a DSGVO und § 25 Abs. 1 TTDSG, soweit die Einwilligung die Speicherung von Cookies oder den Zugriff auf Informationen im Endgerät des Nutzers (z. B. Device-Fingerprinting) im Sinne des TTDSG umfasst. Die Einwilligung ist jederzeit widerrufbar.</text:p>
      <text:p text:style-name="Text_20_body">** Hosting**</text:p>
      <text:p text:style-name="Text_20_body">Wir hosten Matomo ausschließlich auf unseren eigenen Servern, sodass alle Analysedaten bei uns verbleiben und nicht weitergegeben werden.</text:p>
      <text:p text:style-name="Text_20_body">Quelle:
<text:a xlink:type="simple" xlink:href="https://www.e-recht24.de" text:style-name="Internet_20_link" text:visited-style-name="Visited_20_Internet_20_Link">https://www.e-recht24.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51:01</meta:creation-date>
    <dc:creator>Generated</dc:creator>
    <dc:date>2026-08-12T13::51:01</dc:date>
    <dc:language>en-US</dc:language>
    <meta:editing-cycles>1</meta:editing-cycles>
    <meta:editing-duration>PT0S</meta:editing-duration>
    <dc:title>datenschutz</dc:title>
  </office:meta>
</office:document-meta>
</file>