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b824f6d3a9414e0762af220b4e65ee.jpg"/>
  <manifest:file-entry manifest:media-type="image/png" manifest:full-path="Pictures/cd3042afa7f2c747b8d0a59188d2c5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"/><text:bookmark-start text:name="__RefHeading___backenzahn_1"/><text:bookmark-start text:name="backenzahn"/>Backenzahn<text:bookmark-end text:name="__RefHeading___backenzahn_1"/><text:bookmark-end text:name="backenzah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5, 8.2573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76b824f6d3a9414e0762af220b4e65ee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cd3042afa7f2c747b8d0a59188d2c550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15 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Waldparkplatz aus folgt man dem Wanderweg bis zur Abzweigung <text:span text:style-name="Strong_20_Emphasis">„unterer Felsenweg“</text:span>. Der Backenzahn befindet sich direkt am unteren Felsenweg kurz vor den <text:a xlink:type="simple" xlink:href="https://battert.info/felsen/drei_halten" text:style-name="Internet_20_link" text:visited-style-name="Visited_20_Internet_20_Link">Drei Halten</text:a>.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  </text:p>
          </table:table-cell>
          <table:table-cell office:value-type="string" table:style-name="tableheader">
            <text:p text:style-name="Table_20_Heading"> Ernsthaftigkeit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ackenzahn/gammelbruederweg" text:style-name="Internet_20_link" text:visited-style-name="Visited_20_Internet_20_Link">Gammelbrüderweg</text:a>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ackenzahn/suedostwand" text:style-name="Internet_20_link" text:visited-style-name="Visited_20_Internet_20_Link">Südostwand</text:a>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ackenzahn/nordwand" text:style-name="Internet_20_link" text:visited-style-name="Visited_20_Internet_20_Link">Nordwand</text:a>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ackenzahn/westwand" text:style-name="Internet_20_link" text:visited-style-name="Visited_20_Internet_20_Link">Westwand</text:a>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6:11</meta:creation-date>
    <dc:creator>Generated</dc:creator>
    <dc:date>2026-08-12T12::16:11</dc:date>
    <dc:language>en-US</dc:language>
    <meta:editing-cycles>1</meta:editing-cycles>
    <meta:editing-duration>PT0S</meta:editing-duration>
    <dc:title>felsen:backenzahn</dc:title>
  </office:meta>
</office:document-meta>
</file>