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alter_brigantenweg"/><text:bookmark-start text:name="__RefHeading___alter_brigantenweg_1"/><text:bookmark-start text:name="alter_brigantenweg"/>Alter Brigantenweg<text:bookmark-end text:name="__RefHeading___alter_brigantenweg_1"/><text:bookmark-end text:name="alter_brigantenw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4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Walter Endres (1938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Ursprünglicher Schwierigkeitsgrad: 6-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Einstieg an wulstigem Riss rechts von <text:a xlink:type="simple" xlink:href="https://battert.info/felsen/badener_wand/try_just_a_little_bit_harder" text:style-name="Internet_20_link" text:visited-style-name="Visited_20_Internet_20_Link">Try (just a little bit harder)</text:a> Bei dessen Ende (BH) 2 m nach rechts und nun weiter immer gerade empor bis zu einem Absatz. Weiter über Ausstiegsverschneidung zum Stand an der linken (W) Seite des Engländertürmchens.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zu Fuß über Zustiegspfad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2 BH (wahrscheinlich abgeflext)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Abseilen an Stand</text:p>
      <text:p text:style-name="Text_20_body"><text:span text:style-name="Strong_20_Emphasis"><text:a xlink:type="simple" xlink:href="https://battert.info/akn/felsen/badener_wand/alter_brigantenw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50:43</meta:creation-date>
    <dc:creator>Generated</dc:creator>
    <dc:date>2026-08-12T13::50:43</dc:date>
    <dc:language>en-US</dc:language>
    <meta:editing-cycles>1</meta:editing-cycles>
    <meta:editing-duration>PT0S</meta:editing-duration>
    <dc:title>felsen:badener_wand:alter_brigantenweg</dc:title>
  </office:meta>
</office:document-meta>
</file>