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dener_wand:alter_brigantenweg_ausstiegsvariante_neuer_brigantenweg"/><text:bookmark-start text:name="__RefHeading___alter_brigantenweg_ausstiegsvariante_-_neuer_brigantenweg_1"/><text:bookmark-start text:name="alter_brigantenweg_ausstiegsvariante_-_neuer_brigantenweg"/>Alter Brigantenweg (Ausstiegsvariante - Neuer Brigantenweg)<text:bookmark-end text:name="__RefHeading___alter_brigantenweg_ausstiegsvariante_-_neuer_brigantenweg_1"/><text:bookmark-end text:name="alter_brigantenweg_ausstiegsvariante_-_neuer_brigantenw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erstbegeher_4"/><text:bookmark-start text:name="erstbegeher"/>Erstbegeher<text:bookmark-end text:name="__RefHeading___erstbegeher_4"/><text:bookmark-end text:name="erstbegeher"/></text:h>
      <text:p text:style-name="Text_20_body">Gerd Popp mit Werner Lang (nach 1943)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Vom Absatz unter der Ausstiegsverschneidung direkt durch die Wand auf das Engländertürmchen.</text:p>
      <text:h text:style-name="Heading_20_3" text:outline-level="3"><text:bookmark-start text:name="__RefHeading___weitere_informationen_6"/><text:bookmark-start text:name="weitere_informationen"/>Weitere Informationen<text:bookmark-end text:name="__RefHeading___weitere_informationen_6"/><text:bookmark-end text:name="weitere_informationen"/></text:h>
      <text:p text:style-name="Text_20_body">Routeninfos unvollständig, fehlende Daten werden nachgetragen.</text:p>
      <text:p text:style-name="Text_20_body"><text:span text:style-name="Strong_20_Emphasis"><text:a xlink:type="simple" xlink:href="https://battert.info/akn/felsen/badener_wand/alter_brigantenweg_ausstiegsvariante_neuer_brigantenweg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6:40</meta:creation-date>
    <dc:creator>Generated</dc:creator>
    <dc:date>2026-08-12T13::06:40</dc:date>
    <dc:language>en-US</dc:language>
    <meta:editing-cycles>1</meta:editing-cycles>
    <meta:editing-duration>PT0S</meta:editing-duration>
    <dc:title>felsen:badener_wand:alter_brigantenweg_ausstiegsvariante_neuer_brigantenweg</dc:title>
  </office:meta>
</office:document-meta>
</file>