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_neuer_brigantenweg_wandausstieg"/><text:bookmark-start text:name="__RefHeading___alter_brigantenweg_neuer_brigantenweg_-_wandausstieg_1"/><text:bookmark-start text:name="alter_brigantenweg_neuer_brigantenweg_-_wandausstieg"/>Alter Brigantenweg (Neuer Brigantenweg - Wandausstieg)<text:bookmark-end text:name="__RefHeading___alter_brigantenweg_neuer_brigantenweg_-_wandausstieg_1"/><text:bookmark-end text:name="alter_brigantenweg_neuer_brigantenweg_-_wand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Wie beim <text:a xlink:type="simple" xlink:href="https://battert.info/felsen/badener_wand/alter_brigantenweg_neuer_brigantenweg" text:style-name="Internet_20_link" text:visited-style-name="Visited_20_Internet_20_Link">Alter Brigantenweg (Neuer Brigantenweg)</text:a> aus der Verschneidung in die Wand queren. Nun nicht weiter nach rechts in den <text:a xlink:type="simple" xlink:href="https://battert.info/felsen/badener_wand/alter_brigantenweg" text:style-name="Internet_20_link" text:visited-style-name="Visited_20_Internet_20_Link">Alter Brigantenweg</text:a> queren, sondern über die senkrechte Wand hoch, zuletzt wieder wie <text:a xlink:type="simple" xlink:href="https://battert.info/felsen/badener_wand/alter_brigantenweg" text:style-name="Internet_20_link" text:visited-style-name="Visited_20_Internet_20_Link">Alter Brigantenweg</text:a> durch die Ausstiegsverschneidung zum Stand. </text:p>
      <text:p text:style-name="Text_20_body"><text:span text:style-name="Strong_20_Emphasis"><text:a xlink:type="simple" xlink:href="https://battert.info/akn/felsen/badener_wand/alter_brigantenweg_neuer_brigantenweg_wand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36</meta:creation-date>
    <dc:creator>Generated</dc:creator>
    <dc:date>2026-08-12T13::06:36</dc:date>
    <dc:language>en-US</dc:language>
    <meta:editing-cycles>1</meta:editing-cycles>
    <meta:editing-duration>PT0S</meta:editing-duration>
    <dc:title>felsen:badener_wand:alter_brigantenweg_neuer_brigantenweg_wandausstieg</dc:title>
  </office:meta>
</office:document-meta>
</file>