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pforzheimer_weg_bouldereinstieg"/><text:bookmark-start text:name="__RefHeading___alter_pforzheimer_weg_bouldereinstieg_1"/><text:bookmark-start text:name="alter_pforzheimer_weg_bouldereinstieg"/>Alter Pforzheimer Weg (Bouldereinstieg)<text:bookmark-end text:name="__RefHeading___alter_pforzheimer_weg_bouldereinstieg_1"/><text:bookmark-end text:name="alter_pforzheimer_weg_boulder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Rechts des Risses, der den Einstieg von Alter Pforzheimer Weg darstellt, über glatte Wand mit zwei markanten Fingerlöchern direkt zum Quergang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p text:style-name="Text_20_body"><text:span text:style-name="Strong_20_Emphasis"><text:a xlink:type="simple" xlink:href="https://battert.info/akn/felsen/badener_wand/alter_pforzheimer_weg_boulderein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5:45</meta:creation-date>
    <dc:creator>Generated</dc:creator>
    <dc:date>2026-08-12T13::05:45</dc:date>
    <dc:language>en-US</dc:language>
    <meta:editing-cycles>1</meta:editing-cycles>
    <meta:editing-duration>PT0S</meta:editing-duration>
    <dc:title>felsen:badener_wand:alter_pforzheimer_weg_bouldereinstieg</dc:title>
  </office:meta>
</office:document-meta>
</file>