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pforzheimer_weg_direkter_ausstieg"/><text:bookmark-start text:name="__RefHeading___alter_pforzheimer_weg_direkter_ausstieg_1"/><text:bookmark-start text:name="alter_pforzheimer_weg_direkter_ausstieg"/>Alter Pforzheimer Weg (Direkter Ausstieg)<text:bookmark-end text:name="__RefHeading___alter_pforzheimer_weg_direkter_ausstieg_1"/><text:bookmark-end text:name="alter_pforzheimer_weg_direkt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lter Stößer mit Fritz Schütt (1929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m Ende der Piazverschneidung von <text:a xlink:type="simple" xlink:href="https://battert.info/felsen/badener_wand/alter_pforzheimer_weg" text:style-name="Internet_20_link" text:visited-style-name="Visited_20_Internet_20_Link">Alter Pforzheimer Weg</text:a> nicht nach rechts, sondern kurzer Hangelquergang nach links und über leichtere Wand links der Kante zum Ausstieg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badener_wand/alter_pforzheimer_weg_neuer_pforzheimer_weg" text:style-name="Internet_20_link" text:visited-style-name="Visited_20_Internet_20_Link">Alter Pforzheimer Weg (Neuer Pforzheimer Weg)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über <text:a xlink:type="simple" xlink:href="https://battert.info/felsen/badener_wand/kuhweg" text:style-name="Internet_20_link" text:visited-style-name="Visited_20_Internet_20_Link">Kuhweg</text:a> aussteigen und abs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s://battert.info/akn/felsen/badener_wand/alter_pforzheimer_weg_direkter_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03</meta:creation-date>
    <dc:creator>Generated</dc:creator>
    <dc:date>2026-08-12T13::06:03</dc:date>
    <dc:language>en-US</dc:language>
    <meta:editing-cycles>1</meta:editing-cycles>
    <meta:editing-duration>PT0S</meta:editing-duration>
    <dc:title>felsen:badener_wand:alter_pforzheimer_weg_direkter_ausstieg</dc:title>
  </office:meta>
</office:document-meta>
</file>