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rlborgriss_pfeilerausstieg"/><text:bookmark-start text:name="__RefHeading___arlborgriss_pfeilerausstieg_1"/><text:bookmark-start text:name="arlborgriss_pfeilerausstieg"/>Arlborgriss (Pfeilerausstieg)<text:bookmark-end text:name="__RefHeading___arlborgriss_pfeilerausstieg_1"/><text:bookmark-end text:name="arlborgriss_pfeiler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Rolf Gundermann mit Erhard Prokoph (1974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Über den Pfeiler rechts der Verschneidung aussteigen (BH von <text:a xlink:type="simple" xlink:href="https://battert.info/felsen/badener_wand/ophelia" text:style-name="Internet_20_link" text:visited-style-name="Visited_20_Internet_20_Link">Ophelia</text:a> kann mitgenutzt werden)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list text:style-name="List_20_1" text:continue-numbering="false">
        <text:list-item>
          <text:p text:style-name="List_20_1_Content_First"> Stand von <text:a xlink:type="simple" xlink:href="https://battert.info/felsen/badener_wand/ophelia" text:style-name="Internet_20_link" text:visited-style-name="Visited_20_Internet_20_Link">Ophelia</text:a></text:p>
        </text:list-item>
        <text:list-item>
          <text:p text:style-name="List_20_1_Content_Last"> Stand von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Abseilen an Stand von <text:a xlink:type="simple" xlink:href="https://battert.info/felsen/badener_wand/ophelia" text:style-name="Internet_20_link" text:visited-style-name="Visited_20_Internet_20_Link">Ophelia</text:a></text:p>
        </text:list-item>
        <text:list-item>
          <text:p text:style-name="List_20_1_Conten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arlborgriss_pfeiler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8:44</meta:creation-date>
    <dc:creator>Generated</dc:creator>
    <dc:date>2026-08-12T13::08:44</dc:date>
    <dc:language>en-US</dc:language>
    <meta:editing-cycles>1</meta:editing-cycles>
    <meta:editing-duration>PT0S</meta:editing-duration>
    <dc:title>felsen:badener_wand:arlborgriss_pfeilerausstieg</dc:title>
  </office:meta>
</office:document-meta>
</file>