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rlborgriss_verschneidungsausstieg"/><text:bookmark-start text:name="__RefHeading___arlborgriss_verschneidungsausstieg_1"/><text:bookmark-start text:name="arlborgriss_verschneidungsausstieg"/>Arlborgriss (Verschneidungsausstieg)<text:bookmark-end text:name="__RefHeading___arlborgriss_verschneidungsausstieg_1"/><text:bookmark-end text:name="arlborgriss_verschneidungs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85 und  1988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Nicht nach rechts auf das Band queren, sondern die abdrängende Verschneidung gerade weiter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badener_wand/eckanstieg" text:style-name="Internet_20_link" text:visited-style-name="Visited_20_Internet_20_Link">Eckansti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badener_wand/eckverschneidung" text:style-name="Internet_20_link" text:visited-style-name="Visited_20_Internet_20_Link">Eckverschneidung</text:a>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s://battert.info/akn/felsen/badener_wand/arlborgriss_verschneidungs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46</meta:creation-date>
    <dc:creator>Generated</dc:creator>
    <dc:date>2026-08-12T13::02:46</dc:date>
    <dc:language>en-US</dc:language>
    <meta:editing-cycles>1</meta:editing-cycles>
    <meta:editing-duration>PT0S</meta:editing-duration>
    <dc:title>felsen:badener_wand:arlborgriss_verschneidungsausstieg</dc:title>
  </office:meta>
</office:document-meta>
</file>