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adener_dach"/><text:bookmark-start text:name="__RefHeading___badener_dach_1"/><text:bookmark-start text:name="badener_dach"/>Badener Dach<text:bookmark-end text:name="__RefHeading___badener_dach_1"/><text:bookmark-end text:name="badener_dach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7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arl Gottmann, Emil Schwebe (1951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A0/A1, 5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links der <text:a xlink:type="simple" xlink:href="https://battert.info/felsen/badener_wand/badener_verschneidung" text:style-name="Internet_20_link" text:visited-style-name="Visited_20_Internet_20_Link">Badener Verschneidung</text:a> entweder an der rechten Kante des Wändchens oder an dem Riss in der Mitte des Wändchens. Original von links schräg ansteigend nach 15 m zum Zwischenstand unter dem Dach (1. BH). Dann den BH folgend durch das Dach. Nach dem Dach über das Ausstiegswändchen rechts durch den Hand-/Faustriss zum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über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"> Abseilen über <text:a xlink:type="simple" xlink:href="https://battert.info/felsen/badener_wand/alter_brigantenweg" text:style-name="Internet_20_link" text:visited-style-name="Visited_20_Internet_20_Link">Alter Brigantenweg</text:a></text:p>
        </text:list-item>
        <text:list-item>
          <text:p text:style-name="List_20_1_Content_Last"> Am letzten BH  30 m Abseilen</text:p>
        </text:list-item>
      </text:list>
      <text:p text:style-name="Text_20_body"><text:span text:style-name="Strong_20_Emphasis"><text:a xlink:type="simple" xlink:href="https://battert.info/akn/felsen/badener_wand/badener_dach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1</meta:creation-date>
    <dc:creator>Generated</dc:creator>
    <dc:date>2026-08-12T12::57:01</dc:date>
    <dc:language>en-US</dc:language>
    <meta:editing-cycles>1</meta:editing-cycles>
    <meta:editing-duration>PT0S</meta:editing-duration>
    <dc:title>felsen:badener_wand:badener_dach</dc:title>
  </office:meta>
</office:document-meta>
</file>