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adener_westriss_1"/><text:bookmark-start text:name="__RefHeading___badener_westriss_1_1"/><text:bookmark-start text:name="badener_westriss_1"/>Badener Westriss 1<text:bookmark-end text:name="__RefHeading___badener_westriss_1_1"/><text:bookmark-end text:name="badener_westriss_1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, Fred Frey (195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beim Podest mit Eiche etwa 10 m unterhalb des Gipfelplateaus bei westl. Massivkante. Vom Podest dem linken Piazriss folgen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Abseilen an Stand von <text:a xlink:type="simple" xlink:href="https://battert.info/felsen/badener_wand/poppkante" text:style-name="Internet_20_link" text:visited-style-name="Visited_20_Internet_20_Link">Poppkante</text:a></text:p>
        </text:list-item>
        <text:list-item>
          <text:p text:style-name="List_20_1_Content_Last"> über <text:a xlink:type="simple" xlink:href="https://battert.info/felsen/badener_wand/oldieweg" text:style-name="Internet_20_link" text:visited-style-name="Visited_20_Internet_20_Link">Oldieweg</text:a></text:p>
        </text:list-item>
      </text:list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badener_wand/poppkante" text:style-name="Internet_20_link" text:visited-style-name="Visited_20_Internet_20_Link">Popp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Die kuzen Risse links der oberen westlichen Massivkante wurden ursprünglich zusammengefasst als „Badener Westrisse“ bezeichnet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badener_westriss_1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38</meta:creation-date>
    <dc:creator>Generated</dc:creator>
    <dc:date>2026-08-12T13::02:38</dc:date>
    <dc:language>en-US</dc:language>
    <meta:editing-cycles>1</meta:editing-cycles>
    <meta:editing-duration>PT0S</meta:editing-duration>
    <dc:title>felsen:badener_wand:badener_westriss_1</dc:title>
  </office:meta>
</office:document-meta>
</file>