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brotlaibwandl"/><text:bookmark-start text:name="__RefHeading___brotlaibwandl_1"/><text:bookmark-start text:name="brotlaibwandl"/>Brotlaibwandl<text:bookmark-end text:name="__RefHeading___brotlaibwandl_1"/><text:bookmark-end text:name="brotlaib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 mit Albert Friedrich (1966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rechts der schiffsbugartigen Kante unter der geneigten Wand. Mittig durch die Wand, oben linkshaltend zur Rampe/Verschneidung der <text:a xlink:type="simple" xlink:href="https://battert.info/felsen/badener_wand/buschverschneidung" text:style-name="Internet_20_link" text:visited-style-name="Visited_20_Internet_20_Link">Buschverschneidung</text:a>. Über diese aus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Abseilen an Stand von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</text:list>
      <text:p text:style-name="Text_20_body"><text:span text:style-name="Strong_20_Emphasis"><text:a xlink:type="simple" xlink:href="https://battert.info/akn/felsen/badener_wand/brotlaib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03</meta:creation-date>
    <dc:creator>Generated</dc:creator>
    <dc:date>2026-08-12T13::02:03</dc:date>
    <dc:language>en-US</dc:language>
    <meta:editing-cycles>1</meta:editing-cycles>
    <meta:editing-duration>PT0S</meta:editing-duration>
    <dc:title>felsen:badener_wand:brotlaibwandl</dc:title>
  </office:meta>
</office:document-meta>
</file>