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rotlaibwandl_buschplatte"/><text:bookmark-start text:name="__RefHeading___brotlaibwandl_buschplatte_1"/><text:bookmark-start text:name="brotlaibwandl_buschplatte"/>Brotlaibwandl (Buschplatte)<text:bookmark-end text:name="__RefHeading___brotlaibwandl_buschplatte_1"/><text:bookmark-end text:name="brotlaibwandl_buschplat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88, vermutlich zwischen 1985 und 1988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7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Über <text:a xlink:type="simple" xlink:href="https://battert.info/felsen/badener_wand/brotlaibwandl" text:style-name="Internet_20_link" text:visited-style-name="Visited_20_Internet_20_Link">Brotlaibwandl</text:a> einsteigen. Am 4. BH nicht nach links, sondern gerade durch die kompakte, senkrechte Wand zm Band mit BH von <text:a xlink:type="simple" xlink:href="https://battert.info/felsen/badener_wand/buschverschneidung" text:style-name="Internet_20_link" text:visited-style-name="Visited_20_Internet_20_Link">Buschverschneidung</text:a>.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m 5. BH von <text:a xlink:type="simple" xlink:href="https://battert.info/felsen/badener_wand/buschverschneidung" text:style-name="Internet_20_link" text:visited-style-name="Visited_20_Internet_20_Link">Buschverschneidung</text:a></text:p>
        </text:list-item>
        <text:list-item>
          <text:p text:style-name="List_20_1_Content_Last"> Ausstieg über <text:a xlink:type="simple" xlink:href="https://battert.info/felsen/badener_wand/buschverschneidung" text:style-name="Internet_20_link" text:visited-style-name="Visited_20_Internet_20_Link">Buschverschneidung</text:a></text:p>
        </text:list-item>
      </text:list>
      <text:p text:style-name="Text_20_body"><text:span text:style-name="Strong_20_Emphasis"><text:a xlink:type="simple" xlink:href="https://battert.info/akn/felsen/badener_wand/brotlaibwandl_buschplat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45</meta:creation-date>
    <dc:creator>Generated</dc:creator>
    <dc:date>2026-08-12T13::02:45</dc:date>
    <dc:language>en-US</dc:language>
    <meta:editing-cycles>1</meta:editing-cycles>
    <meta:editing-duration>PT0S</meta:editing-duration>
    <dc:title>felsen:badener_wand:brotlaibwandl_buschplatte</dc:title>
  </office:meta>
</office:document-meta>
</file>