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buschverschneidung"/><text:bookmark-start text:name="__RefHeading___buschverschneidung_1"/><text:bookmark-start text:name="buschverschneidung"/>Buschverschneidung<text:bookmark-end text:name="__RefHeading___buschverschneidung_1"/><text:bookmark-end text:name="busch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erner Kübler mit Herbert Rupp (1966)</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4 (oder 4,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Fuss der <text:a xlink:type="simple" xlink:href="https://battert.info/felsen/badener_wand/badener_verschneidung" text:style-name="Internet_20_link" text:visited-style-name="Visited_20_Internet_20_Link">Badener Verschneidung</text:a>. Aus dieser nach rechts zum ersten Haken queren. Danach rechts an der Kante, später eine Rampe hinauf (Kurz vor dem 4. BH kann links piazend und luftig in Die Widmung gequert werden, um über die <text:a xlink:type="simple" xlink:href="https://battert.info/felsen/badener_wand/badener_verschneidung" text:style-name="Internet_20_link" text:visited-style-name="Visited_20_Internet_20_Link">Badener Verschneidung</text:a> auszusteigen). Am Ende der Rampe nach rechts zu Band mit BH (Stand möglich). Es kann auch nach links in die <text:a xlink:type="simple" xlink:href="https://battert.info/felsen/badener_wand/badener_verschneidung" text:style-name="Internet_20_link" text:visited-style-name="Visited_20_Internet_20_Link">Badener Verschneidung</text:a> geklettert werden. Vom Band gerade hoch zum  <text:a xlink:type="simple" xlink:href="https://battert.info/felsen/badener_wand/alpines_band" text:style-name="Internet_20_link" text:visited-style-name="Visited_20_Internet_20_Link">Alpines Band</text:a> und an schmalem Riss und links davon in kompaktem Wändchen zum Plateau aussteig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Abseilen an Stand (1 x 15 m, 1 x 30 m)</text:p>
        </text:list-item>
      </text:list>
      <text:h text:style-name="Heading_20_3" text:outline-level="3"><text:bookmark-start text:name="__RefHeading___stand_9"/><text:bookmark-start text:name="stand"/>Stand<text:bookmark-end text:name="__RefHeading___stand_9"/><text:bookmark-end text:name="stand"/></text:h>
      <text:p text:style-name="Text_20_body">2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über <text:a xlink:type="simple" xlink:href="#felsen:badener_wand:buschverschneidung" text:style-name="Local_20_link" text:visited-style-name="Visited_20_Local_20_Link">Buschverschneidung</text:a> (1 x 15 m, 1 x 30 m)</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p text:style-name="Text_20_body"><text:span text:style-name="Strong_20_Emphasis"><text:a xlink:type="simple" xlink:href="https://battert.info/akn/felsen/badener_wand/busch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11</meta:creation-date>
    <dc:creator>Generated</dc:creator>
    <dc:date>2026-08-12T13::01:11</dc:date>
    <dc:language>en-US</dc:language>
    <meta:editing-cycles>1</meta:editing-cycles>
    <meta:editing-duration>PT0S</meta:editing-duration>
    <dc:title>felsen:badener_wand:buschverschneidung</dc:title>
  </office:meta>
</office:document-meta>
</file>