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buschverschneidung_buschwaendel"/><text:bookmark-start text:name="__RefHeading___buschverschneidung_buschwaendel_1"/><text:bookmark-start text:name="buschverschneidung_buschwaendel"/>Buschverschneidung (Buschwändel)<text:bookmark-end text:name="__RefHeading___buschverschneidung_buschwaendel_1"/><text:bookmark-end text:name="buschverschneidung_buschwae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 mit Albert Friedrich (1966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rechts der schiffsbugartigen Kante. Nahe dieser über geneigte Wand mit runden Querwülsten hoch und zum Beginn der Rampe der <text:a xlink:type="simple" xlink:href="https://battert.info/felsen/badener_wand/buschverschneidung" text:style-name="Internet_20_link" text:visited-style-name="Visited_20_Internet_20_Link">Buschverschneidung</text:a>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</text:list>
      <text:p text:style-name="Text_20_body"><text:span text:style-name="Strong_20_Emphasis"><text:a xlink:type="simple" xlink:href="https://battert.info/akn/felsen/badener_wand/buschverschneidung_buschwae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09</meta:creation-date>
    <dc:creator>Generated</dc:creator>
    <dc:date>2026-08-12T13::05:09</dc:date>
    <dc:language>en-US</dc:language>
    <meta:editing-cycles>1</meta:editing-cycles>
    <meta:editing-duration>PT0S</meta:editing-duration>
    <dc:title>felsen:badener_wand:buschverschneidung_buschwaendel</dc:title>
  </office:meta>
</office:document-meta>
</file>