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buschverschneidung_kanteneinstieg"/><text:bookmark-start text:name="__RefHeading___buschverschneidung_kanteneinstieg_1"/><text:bookmark-start text:name="buschverschneidung_kanteneinstieg"/>Buschverschneidung Kanteneinstieg<text:bookmark-end text:name="__RefHeading___buschverschneidung_kanteneinstieg_1"/><text:bookmark-end text:name="buschverschneidung_kantenein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Ulrich Dirr (198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Die schiffsbugartige Kante rechts der <text:a xlink:type="simple" xlink:href="https://battert.info/felsen/badener_wand/badener_verschneidung" text:style-name="Internet_20_link" text:visited-style-name="Visited_20_Internet_20_Link">Badener Verschneidung</text:a> direkt hoch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list text:style-name="List_20_1" text:continue-numbering="false">
        <text:list-item>
          <text:p text:style-name="List_20_1_Content_First"> zu Fuß über Zustiegspfad</text:p>
        </text:list-item>
        <text:list-item>
          <text:p text:style-name="List_20_1_Content_Last"> Abseilen an Stand von <text:a xlink:type="simple" xlink:href="https://battert.info/felsen/badener_wand/buschverschneidung" text:style-name="Internet_20_link" text:visited-style-name="Visited_20_Internet_20_Link">Buschverschneidung</text:a> (1 x 15 m, 1 x 30 m)</text:p>
        </text:list-item>
      </text:list>
      <text:p text:style-name="Text_20_body"><text:span text:style-name="Strong_20_Emphasis"><text:a xlink:type="simple" xlink:href="https://battert.info/akn/felsen/badener_wand/buschverschneidung_kantenein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8::30:41</meta:creation-date>
    <dc:creator>Generated</dc:creator>
    <dc:date>2026-08-13T08::30:41</dc:date>
    <dc:language>en-US</dc:language>
    <meta:editing-cycles>1</meta:editing-cycles>
    <meta:editing-duration>PT0S</meta:editing-duration>
    <dc:title>felsen:badener_wand:buschverschneidung_kanteneinstieg</dc:title>
  </office:meta>
</office:document-meta>
</file>