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adener_wand:delagokamin_schliesslerkante"/><text:bookmark-start text:name="__RefHeading___delagokamin_schliesslerkante_1"/><text:bookmark-start text:name="delagokamin_schliesslerkante"/>Delagokamin (Schliesslerkante)<text:bookmark-end text:name="__RefHeading___delagokamin_schliesslerkante_1"/><text:bookmark-end text:name="delagokamin_schliesslerkante"/></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BH (wahrscheinlich abgeflext)</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Martin Schliessler (Datum nicht bekannt) </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6</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Vom 2. Stand von <text:a xlink:type="simple" xlink:href="https://battert.info/felsen/badener_wand/delagokamin" text:style-name="Internet_20_link" text:visited-style-name="Visited_20_Internet_20_Link">Delagokamin</text:a> nach rechts und auf einen Absatz rechts der Kante, die die rechte Verschneidungswand begrenzt. Von dort an die Kante (Fr, KK) und über Risse der Kante entlang. Zuletzt dem breiter werdenden Riss folgen oder rechts haltend über geneigte Wand. </text:p>
      <text:h text:style-name="Heading_20_3" text:outline-level="3"><text:bookmark-start text:name="__RefHeading___zustieg_8"/><text:bookmark-start text:name="zustieg"/>Zustieg<text:bookmark-end text:name="__RefHeading___zustieg_8"/><text:bookmark-end text:name="zustieg"/></text:h>
      <text:p text:style-name="Text_20_body">Über <text:a xlink:type="simple" xlink:href="https://battert.info/felsen/badener_wand/delagokamin" text:style-name="Internet_20_link" text:visited-style-name="Visited_20_Internet_20_Link">Delagokamin</text:a>, <text:a xlink:type="simple" xlink:href="https://battert.info/felsen/badener_wand/kuhweg" text:style-name="Internet_20_link" text:visited-style-name="Visited_20_Internet_20_Link">Kuhweg</text:a> oder eine andere Route, die vom Wandfuß startet.</text:p>
      <text:h text:style-name="Heading_20_3" text:outline-level="3"><text:bookmark-start text:name="__RefHeading___stand_9"/><text:bookmark-start text:name="stand"/>Stand<text:bookmark-end text:name="__RefHeading___stand_9"/><text:bookmark-end text:name="stand"/></text:h>
      <text:p text:style-name="Text_20_body">Stand von <text:a xlink:type="simple" xlink:href="https://battert.info/felsen/badener_wand/delagokamin" text:style-name="Internet_20_link" text:visited-style-name="Visited_20_Internet_20_Link">Delagokamin</text:a></text:p>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Abseilen über <text:a xlink:type="simple" xlink:href="https://battert.info/felsen/badener_wand/alter_brigantenweg" text:style-name="Internet_20_link" text:visited-style-name="Visited_20_Internet_20_Link">Alter Brigantenweg</text:a></text:p>
        </text:list-item>
        <text:list-item>
          <text:p text:style-name="List_20_1_Content_Last"> Abseilen/abklettern über <text:a xlink:type="simple" xlink:href="https://battert.info/felsen/badener_wand/kuhweg" text:style-name="Internet_20_link" text:visited-style-name="Visited_20_Internet_20_Link">Kuhweg</text:a></text:p>
        </text:list-item>
      </text:list>
      <text:p text:style-name="Text_20_body"><text:span text:style-name="Strong_20_Emphasis"><text:a xlink:type="simple" xlink:href="https://battert.info/akn/felsen/badener_wand/delagokamin_schliesslerkante"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05:51</meta:creation-date>
    <dc:creator>Generated</dc:creator>
    <dc:date>2026-08-12T13::05:51</dc:date>
    <dc:language>en-US</dc:language>
    <meta:editing-cycles>1</meta:editing-cycles>
    <meta:editing-duration>PT0S</meta:editing-duration>
    <dc:title>felsen:badener_wand:delagokamin_schliesslerkante</dc:title>
  </office:meta>
</office:document-meta>
</file>