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die_widmung"/><text:bookmark-start text:name="__RefHeading___die_widmung_1"/><text:bookmark-start text:name="die_widmung"/>Die Widmung<text:bookmark-end text:name="__RefHeading___die_widmung_1"/><text:bookmark-end text:name="die_widm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,
1 e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olfram Tauer (198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+. Die Kante wurde (mit einem Einstieg von der <text:a xlink:type="simple" xlink:href="https://battert.info/felsen/badener_wand/buschverschneidung" text:style-name="Internet_20_link" text:visited-style-name="Visited_20_Internet_20_Link">Buschverschneidung</text:a> her) von O. Jacob eingebohrt und „Sonnenkönig“ gen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Wenigen Meter in der <text:a xlink:type="simple" xlink:href="https://battert.info/felsen/badener_wand/badener_verschneidung" text:style-name="Internet_20_link" text:visited-style-name="Visited_20_Internet_20_Link">Badener Verschneidung</text:a> hoch. Nach dem Dächel in der rechten Verschneidungswand nach rechts zur Kante queren (E1/2). Der Kante folgen, zuletzt links der dann geneigten Kante (E0). 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/Umlenken an Stand</text:p>
      <text:p text:style-name="Text_20_body"><text:span text:style-name="Strong_20_Emphasis"><text:a xlink:type="simple" xlink:href="https://battert.info/akn/felsen/badener_wand/die_widm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56</meta:creation-date>
    <dc:creator>Generated</dc:creator>
    <dc:date>2026-08-12T12::55:56</dc:date>
    <dc:language>en-US</dc:language>
    <meta:editing-cycles>1</meta:editing-cycles>
    <meta:editing-duration>PT0S</meta:editing-duration>
    <dc:title>felsen:badener_wand:die_widmung</dc:title>
  </office:meta>
</office:document-meta>
</file>