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die_widmung_sonnenkoenig"/><text:bookmark-start text:name="__RefHeading___die_widmung_sonnenkoenig_1"/><text:bookmark-start text:name="die_widmung_sonnenkoenig"/>Die Widmung (Sonnenkönig)<text:bookmark-end text:name="__RefHeading___die_widmung_sonnenkoenig_1"/><text:bookmark-end text:name="die_widmung_sonnenkoeni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Oliver Jacob (2008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Die Kante von <text:a xlink:type="simple" xlink:href="https://battert.info/felsen/badener_wand/die_widmung" text:style-name="Internet_20_link" text:visited-style-name="Visited_20_Internet_20_Link">Die Widmung</text:a> wurde mit eingebohrt und die resultierende Route „Sonnenkönig“ genannt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über die <text:a xlink:type="simple" xlink:href="https://battert.info/felsen/badener_wand/buschverschneidung" text:style-name="Internet_20_link" text:visited-style-name="Visited_20_Internet_20_Link">Buschverschneidung</text:a> Nach dem 1. BH gerade hoch den BH folgend zum Stand von <text:a xlink:type="simple" xlink:href="https://battert.info/felsen/badener_wand/die_widmung" text:style-name="Internet_20_link" text:visited-style-name="Visited_20_Internet_20_Link">Die Widmung</text:a>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Abseilen an Stand von <text:a xlink:type="simple" xlink:href="https://battert.info/felsen/badener_wand/buschverschneidung" text:style-name="Internet_20_link" text:visited-style-name="Visited_20_Internet_20_Link">Buschverschneidung</text:a> (1 x 15 m, 1 x 30 m)</text:p>
        </text:list-item>
      </text:list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s://battert.info/felsen/badener_wand/die_widmung" text:style-name="Internet_20_link" text:visited-style-name="Visited_20_Internet_20_Link">Die Widmung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/Umlenken an Stand von <text:a xlink:type="simple" xlink:href="https://battert.info/felsen/badener_wand/die_widmung" text:style-name="Internet_20_link" text:visited-style-name="Visited_20_Internet_20_Link">Die Widmung</text:a></text:p>
      <text:p text:style-name="Text_20_body"><text:span text:style-name="Strong_20_Emphasis"><text:a xlink:type="simple" xlink:href="https://battert.info/akn/felsen/badener_wand/die_widmung_sonnenkoeni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55:58</meta:creation-date>
    <dc:creator>Generated</dc:creator>
    <dc:date>2026-08-12T14::55:58</dc:date>
    <dc:language>en-US</dc:language>
    <meta:editing-cycles>1</meta:editing-cycles>
    <meta:editing-duration>PT0S</meta:editing-duration>
    <dc:title>felsen:badener_wand:die_widmung_sonnenkoenig</dc:title>
  </office:meta>
</office:document-meta>
</file>