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eckanstieg_3._riss_von_links"/><text:bookmark-start text:name="__RefHeading___eckanstieg_bandausstieg_-_3._riss_von_links_1"/><text:bookmark-start text:name="eckanstieg_bandausstieg_-_3._riss_von_links"/>Eckanstieg (Bandausstieg - 3. Riss Von Links)<text:bookmark-end text:name="__RefHeading___eckanstieg_bandausstieg_-_3._riss_von_links_1"/><text:bookmark-end text:name="eckanstieg_bandausstieg_-_3._riss_von_link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nicht bekannt (zw. 1975 und 1985) </text:p>
      <text:h text:style-name="Heading_20_3" text:outline-level="3"><text:bookmark-start text:name="__RefHeading___historie_5"/><text:bookmark-start text:name="historie"/>Historie<text:bookmark-end text:name="__RefHeading___historie_5"/><text:bookmark-end text:name="historie"/></text:h>
      <text:p text:style-name="Text_20_body">Ursprünglicher Schwierigkeitsgrad: 5-</text:p>
      <text:h text:style-name="Heading_20_3" text:outline-level="3"><text:bookmark-start text:name="__RefHeading___weitere_informationen_6"/><text:bookmark-start text:name="weitere_informationen"/>Weitere Informationen<text:bookmark-end text:name="__RefHeading___weitere_informationen_6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s://battert.info/akn/felsen/badener_wand/eckanstieg_3._riss_von_link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8::34:43</meta:creation-date>
    <dc:creator>Generated</dc:creator>
    <dc:date>2026-08-13T08::34:43</dc:date>
    <dc:language>en-US</dc:language>
    <meta:editing-cycles>1</meta:editing-cycles>
    <meta:editing-duration>PT0S</meta:editing-duration>
    <dc:title>felsen:badener_wand:eckanstieg_3._riss_von_links</dc:title>
  </office:meta>
</office:document-meta>
</file>