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eckanstieg_linker_ausstieg"/><text:bookmark-start text:name="__RefHeading___eckanstieg_linker_ausstieg_1"/><text:bookmark-start text:name="eckanstieg_linker_ausstieg"/>Eckanstieg (Linker Ausstieg)<text:bookmark-end text:name="__RefHeading___eckanstieg_linker_ausstieg_1"/><text:bookmark-end text:name="eckanstieg_link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vor 1926) 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er Schwierigkeitsgrad: 2</text:p>
      <text:h text:style-name="Heading_20_3" text:outline-level="3"><text:bookmark-start text:name="__RefHeading___weitere_informationen_6"/><text:bookmark-start text:name="weitere_informationen"/>Weitere Informationen<text:bookmark-end text:name="__RefHeading___weitere_informationen_6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eckanstieg_linker_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0</meta:creation-date>
    <dc:creator>Generated</dc:creator>
    <dc:date>2026-08-12T13::01:30</dc:date>
    <dc:language>en-US</dc:language>
    <meta:editing-cycles>1</meta:editing-cycles>
    <meta:editing-duration>PT0S</meta:editing-duration>
    <dc:title>felsen:badener_wand:eckanstieg_linker_ausstieg</dc:title>
  </office:meta>
</office:document-meta>
</file>