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elsen:badener_wand:kanzelweg"/><text:bookmark-start text:name="__RefHeading___kanzelweg_1"/><text:bookmark-start text:name="kanzelweg"/>Kanzelweg<text:bookmark-end text:name="__RefHeading___kanzelweg_1"/><text:bookmark-end text:name="kanzelweg"/></text:h>
      <text:h text:style-name="Heading_20_3" text:outline-level="3"><text:bookmark-start text:name="__RefHeading___ausrichtung_2"/><text:bookmark-start text:name="ausrichtung"/>Ausrichtung<text:bookmark-end text:name="__RefHeading___ausrichtung_2"/><text:bookmark-end text:name="ausrichtung"/></text:h>
      <text:h text:style-name="Heading_20_3" text:outline-level="3"><text:bookmark-start text:name="__RefHeading___schwierigkeitsgrad_3"/><text:bookmark-start text:name="schwierigkeitsgrad"/>Schwierigkeitsgrad<text:bookmark-end text:name="__RefHeading___schwierigkeitsgrad_3"/><text:bookmark-end text:name="schwierigkeitsgrad"/></text:h>
      <text:h text:style-name="Heading_20_3" text:outline-level="3"><text:bookmark-start text:name="__RefHeading___zwischenhaken_4"/><text:bookmark-start text:name="zwischenhaken"/>Zwischenhaken<text:bookmark-end text:name="__RefHeading___zwischenhaken_4"/><text:bookmark-end text:name="zwischenhaken"/></text:h>
      <text:p text:style-name="Text_20_body">4 BH (wahrscheinlich abgeflext)</text:p>
      <text:h text:style-name="Heading_20_3" text:outline-level="3"><text:bookmark-start text:name="__RefHeading___erstbegeher_5"/><text:bookmark-start text:name="erstbegeher"/>Erstbegeher<text:bookmark-end text:name="__RefHeading___erstbegeher_5"/><text:bookmark-end text:name="erstbegeher"/></text:h>
      <text:p text:style-name="Text_20_body">Werner Kübler mit Jürgen Oertel (1962) </text:p>
      <text:h text:style-name="Heading_20_3" text:outline-level="3"><text:bookmark-start text:name="__RefHeading___historie_6"/><text:bookmark-start text:name="historie"/>Historie<text:bookmark-end text:name="__RefHeading___historie_6"/><text:bookmark-end text:name="historie"/></text:h>
      <text:p text:style-name="Text_20_body">Ursprünglicher Schwierigkeitsgrad: A0, 5-</text:p>
      <text:h text:style-name="Heading_20_3" text:outline-level="3"><text:bookmark-start text:name="__RefHeading___routenbeschreibung_7"/><text:bookmark-start text:name="routenbeschreibung"/>Routenbeschreibung<text:bookmark-end text:name="__RefHeading___routenbeschreibung_7"/><text:bookmark-end text:name="routenbeschreibung"/></text:h>
      <text:p text:style-name="Text_20_body">Vom Stand auf dem Absatz unter dem <text:a xlink:type="simple" xlink:href="https://battert.info/felsen/badener_wand/eckanstieg" text:style-name="Internet_20_link" text:visited-style-name="Visited_20_Internet_20_Link">Eckanstieg</text:a> leicht auf das vorgelagerte Türmchen. Vom Turm an der Kante (KK) zu BH und dort links um die Kante queren. Über steilen Wulst zu Absatz. Die folgende, geneigte Wand zum Gipfelplateau. alternativ kann oben auch entlang der Kante (<text:a xlink:type="simple" xlink:href="https://battert.info/felsen/badener_wand/kanzelweg_tanz_der_kleinen_feen" text:style-name="Internet_20_link" text:visited-style-name="Visited_20_Internet_20_Link">Kanzelweg (Tanz Der Kleinen Feen)</text:a> und Kantenvariante) ausgestiegen werden.</text:p>
      <text:h text:style-name="Heading_20_3" text:outline-level="3"><text:bookmark-start text:name="__RefHeading___zustieg_8"/><text:bookmark-start text:name="zustieg"/>Zustieg<text:bookmark-end text:name="__RefHeading___zustieg_8"/><text:bookmark-end text:name="zustieg"/></text:h>
      <text:p text:style-name="Text_20_body">zu Fuß über Zustiegspfad und in leichter Kletterei (2) links hoch zum Fuß des Türmchens</text:p>
      <text:h text:style-name="Heading_20_3" text:outline-level="3"><text:bookmark-start text:name="__RefHeading___stand_9"/><text:bookmark-start text:name="stand"/>Stand<text:bookmark-end text:name="__RefHeading___stand_9"/><text:bookmark-end text:name="stand"/></text:h>
      <text:list text:style-name="List_20_1" text:continue-numbering="false">
        <text:list-item>
          <text:p text:style-name="List_20_1_Content_First"> E: Stand von <text:a xlink:type="simple" xlink:href="https://battert.info/felsen/badener_wand/eckanstieg" text:style-name="Internet_20_link" text:visited-style-name="Visited_20_Internet_20_Link">Eckanstieg</text:a></text:p>
        </text:list-item>
        <text:list-item>
          <text:p text:style-name="List_20_1_Content_Last"> Stand: 1 BH (wahrscheinlich abgeflext)</text:p>
        </text:list-item>
      </text:list>
      <text:h text:style-name="Heading_20_3" text:outline-level="3"><text:bookmark-start text:name="__RefHeading___abstiegabseilen_10"/><text:bookmark-start text:name="abstiegabseilen"/>Abstieg / Abseilen<text:bookmark-end text:name="__RefHeading___abstiegabseilen_10"/><text:bookmark-end text:name="abstiegabseilen"/></text:h>
      <text:list text:style-name="List_20_1" text:continue-numbering="false">
        <text:list-item>
          <text:p text:style-name="List_20_1_Content_First"> zu Fuß</text:p>
        </text:list-item>
        <text:list-item>
          <text:p text:style-name="List_20_1_Content"> Abseilen oder abklettern über <text:a xlink:type="simple" xlink:href="https://battert.info/felsen/badener_wand/kuhweg" text:style-name="Internet_20_link" text:visited-style-name="Visited_20_Internet_20_Link">Kuhweg</text:a></text:p>
        </text:list-item>
        <text:list-item>
          <text:p text:style-name="List_20_1_Content_Last"> Abseilen über <text:a xlink:type="simple" xlink:href="https://battert.info/felsen/badener_wand/alter_brigantenweg" text:style-name="Internet_20_link" text:visited-style-name="Visited_20_Internet_20_Link">Alter Brigantenweg</text:a></text:p>
        </text:list-item>
      </text:list>
      <text:p text:style-name="Text_20_body"><text:span text:style-name="Strong_20_Emphasis"><text:a xlink:type="simple" xlink:href="https://battert.info/akn/felsen/badener_wand/kanzelweg" text:style-name="Internet_20_link" text:visited-style-name="Visited_20_Internet_20_Link">AKN Info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3::47:15</meta:creation-date>
    <dc:creator>Generated</dc:creator>
    <dc:date>2026-08-12T13::47:15</dc:date>
    <dc:language>en-US</dc:language>
    <meta:editing-cycles>1</meta:editing-cycles>
    <meta:editing-duration>PT0S</meta:editing-duration>
    <dc:title>felsen:badener_wand:kanzelweg</dc:title>
  </office:meta>
</office:document-meta>
</file>