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kanzelweg_tanz_der_kleinen_feen"/><text:bookmark-start text:name="__RefHeading___kanzelweg_tanz_der_kleinen_feen_1"/><text:bookmark-start text:name="kanzelweg_tanz_der_kleinen_feen"/>Kanzelweg (Tanz Der Kleinen Feen)<text:bookmark-end text:name="__RefHeading___kanzelweg_tanz_der_kleinen_feen_1"/><text:bookmark-end text:name="kanzelweg_tanz_der_kleinen_fee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3 BH (wahrscheinlich abgeflext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Oliver Jacob (1991)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Einstieg wie <text:a xlink:type="simple" xlink:href="https://battert.info/felsen/badener_wand/kanzelweg" text:style-name="Internet_20_link" text:visited-style-name="Visited_20_Internet_20_Link">Kanzelweg</text:a>. Am 1. BH nicht nach links queren, sondern der stumpfen Kante folgen. Ausstieg über Kantenvariante.</text:p>
      <text:p text:style-name="Text_20_body"><text:span text:style-name="Strong_20_Emphasis"><text:a xlink:type="simple" xlink:href="https://battert.info/akn/felsen/badener_wand/kanzelweg_tanz_der_kleinen_feen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6:06</meta:creation-date>
    <dc:creator>Generated</dc:creator>
    <dc:date>2026-08-12T13::06:06</dc:date>
    <dc:language>en-US</dc:language>
    <meta:editing-cycles>1</meta:editing-cycles>
    <meta:editing-duration>PT0S</meta:editing-duration>
    <dc:title>felsen:badener_wand:kanzelweg_tanz_der_kleinen_feen</dc:title>
  </office:meta>
</office:document-meta>
</file>