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konkurrenzweg"/><text:bookmark-start text:name="__RefHeading___konkurrenzweg_1"/><text:bookmark-start text:name="konkurrenzweg"/>Konkurrenzweg<text:bookmark-end text:name="__RefHeading___konkurrenzweg_1"/><text:bookmark-end text:name="konkurrenz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Werner Kübler mit Herbert Rupp (1963) </text:p>
      <text:h text:style-name="Heading_20_3" text:outline-level="3"><text:bookmark-start text:name="__RefHeading___historie_5"/><text:bookmark-start text:name="historie"/>Historie<text:bookmark-end text:name="__RefHeading___historie_5"/><text:bookmark-end text:name="historie"/></text:h>
      <text:p text:style-name="Text_20_body">Ursprünglicher Schwierigkeitsgrad: A0, 5-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konkurrenz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4</meta:creation-date>
    <dc:creator>Generated</dc:creator>
    <dc:date>2026-08-12T13::08:44</dc:date>
    <dc:language>en-US</dc:language>
    <meta:editing-cycles>1</meta:editing-cycles>
    <meta:editing-duration>PT0S</meta:editing-duration>
    <dc:title>felsen:badener_wand:konkurrenzweg</dc:title>
  </office:meta>
</office:document-meta>
</file>