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kuhweg"/><text:bookmark-start text:name="__RefHeading___kuhweg_1"/><text:bookmark-start text:name="kuhweg"/>Kuhweg<text:bookmark-end text:name="__RefHeading___kuhweg_1"/><text:bookmark-end text:name="kuh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erstbegeher_4"/><text:bookmark-start text:name="erstbegeher"/>Erstbegeher<text:bookmark-end text:name="__RefHeading___erstbegeher_4"/><text:bookmark-end text:name="erstbegeher"/></text:h>
      <text:p text:style-name="Text_20_body">nicht bekannt (vor 1926) </text:p>
      <text:h text:style-name="Heading_20_3" text:outline-level="3"><text:bookmark-start text:name="__RefHeading___historie_5"/><text:bookmark-start text:name="historie"/>Historie<text:bookmark-end text:name="__RefHeading___historie_5"/><text:bookmark-end text:name="historie"/></text:h>
      <text:p text:style-name="Text_20_body">Ursprünglicher Schwierigkeitsgrad: 1</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Anstieg über den gestuften O-Grat. Zustieg zum Grat von S oder NO. Auf das erste Türmchen und Spreizschritt zum Gratrücken. Über diesen (BH) bis Baum und nachfolgendem leichten Gelände. Am Ende des leichten Geländes über kurze Steilstufe zu Band mit dem Ausstieg von <text:a xlink:type="simple" xlink:href="https://battert.info/felsen/badener_wand/marterkamin" text:style-name="Internet_20_link" text:visited-style-name="Visited_20_Internet_20_Link">Marterkamin</text:a>. Am Ende des Bands in einem schmalen Kamin zum Engländertürmchen. Alternativ die Verschneidung rechts davon hoch (3). Vom Engländertürmchen erst rechts in leichter Kletterei (1/2) dann nach links leicht zum Gipfelplateau.</text:p>
      <text:h text:style-name="Heading_20_3" text:outline-level="3"><text:bookmark-start text:name="__RefHeading___zustieg_7"/><text:bookmark-start text:name="zustieg"/>Zustieg<text:bookmark-end text:name="__RefHeading___zustieg_7"/><text:bookmark-end text:name="zustieg"/></text:h>
      <text:p text:style-name="Text_20_body">zu Fuß über Zustiegspfad</text:p>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Abseilen über <text:a xlink:type="simple" xlink:href="https://battert.info/felsen/badener_wand/alter_brigantenweg" text:style-name="Internet_20_link" text:visited-style-name="Visited_20_Internet_20_Link">Alter Brigantenweg</text:a></text:p>
        </text:list-item>
        <text:list-item>
          <text:p text:style-name="List_20_1_Content"> Abseilen/abklettern über <text:a xlink:type="simple" xlink:href="#felsen:badener_wand:kuhweg" text:style-name="Local_20_link" text:visited-style-name="Visited_20_Local_20_Link">Kuhweg</text:a></text:p>
        </text:list-item>
        <text:list-item>
          <text:p text:style-name="List_20_1_Content_Last"> zu Fuß</text:p>
        </text:list-item>
      </text:list>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text:p text:style-name="Text_20_body"><text:span text:style-name="Strong_20_Emphasis"><text:a xlink:type="simple" xlink:href="https://battert.info/akn/felsen/badener_wand/kuh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56:59</meta:creation-date>
    <dc:creator>Generated</dc:creator>
    <dc:date>2026-08-12T12::56:59</dc:date>
    <dc:language>en-US</dc:language>
    <meta:editing-cycles>1</meta:editing-cycles>
    <meta:editing-duration>PT0S</meta:editing-duration>
    <dc:title>felsen:badener_wand:kuhweg</dc:title>
  </office:meta>
</office:document-meta>
</file>