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kuhweg_nordverschneidung"/><text:bookmark-start text:name="__RefHeading___kuhweg_nordverschneidung_1"/><text:bookmark-start text:name="kuhweg_nordverschneidung"/>Kuhweg (Nordverschneidung)<text:bookmark-end text:name="__RefHeading___kuhweg_nordverschneidung_1"/><text:bookmark-end text:name="kuhweg_nordverschneid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zwischen 1975 und 1985) </text:p>
      <text:h text:style-name="Heading_20_3" text:outline-level="3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badener_wand/kuhweg_nordverschneidun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45</meta:creation-date>
    <dc:creator>Generated</dc:creator>
    <dc:date>2026-08-12T13::05:45</dc:date>
    <dc:language>en-US</dc:language>
    <meta:editing-cycles>1</meta:editing-cycles>
    <meta:editing-duration>PT0S</meta:editing-duration>
    <dc:title>felsen:badener_wand:kuhweg_nordverschneidung</dc:title>
  </office:meta>
</office:document-meta>
</file>