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marterkamin_rechter_ast"/><text:bookmark-start text:name="__RefHeading___marterkamin_rechter_ast_1"/><text:bookmark-start text:name="marterkamin_rechter_ast"/>Marterkamin (Rechter Ast)<text:bookmark-end text:name="__RefHeading___marterkamin_rechter_ast_1"/><text:bookmark-end text:name="marterkamin_rechter_ast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 (von <text:a xlink:type="simple" xlink:href="https://battert.info/felsen/badener_wand/neue_badener_wand" text:style-name="Internet_20_link" text:visited-style-name="Visited_20_Internet_20_Link">Neue Badener Wand</text:a>)<text:line-break/>
1 NH (wahrscheinlich abgeflext)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(zw. 1926 und 1975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Von der Nische Querung nach rechts entlang Risswulst. Dem senkrecht werdenden Riss folgen bis zu Absatz mit BH. Über die Anschließende Verschneidung, wie <text:a xlink:type="simple" xlink:href="https://battert.info/felsen/badener_wand/neue_badener_wand" text:style-name="Internet_20_link" text:visited-style-name="Visited_20_Internet_20_Link">Neue Badener Wand</text:a>, aussteigen.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Stand von <text:a xlink:type="simple" xlink:href="https://battert.info/felsen/badener_wand/neue_badener_wand" text:style-name="Internet_20_link" text:visited-style-name="Visited_20_Internet_20_Link">Neue Badener Wand</text:a>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list text:style-name="List_20_1" text:continue-numbering="false">
        <text:list-item>
          <text:p text:style-name="List_20_1_Content_First"> Abseilen oder abklettern über <text:a xlink:type="simple" xlink:href="https://battert.info/felsen/badener_wand/kuhweg" text:style-name="Internet_20_link" text:visited-style-name="Visited_20_Internet_20_Link">Kuhweg</text:a></text:p>
        </text:list-item>
        <text:list-item>
          <text:p text:style-name="List_20_1_Content_Last"> über <text:a xlink:type="simple" xlink:href="https://battert.info/felsen/badener_wand/kuhweg" text:style-name="Internet_20_link" text:visited-style-name="Visited_20_Internet_20_Link">Kuhweg</text:a> aussteigen und abs über <text:a xlink:type="simple" xlink:href="https://battert.info/felsen/badener_wand/alter_brigantenweg" text:style-name="Internet_20_link" text:visited-style-name="Visited_20_Internet_20_Link">Alter Brigantenweg</text:a></text:p>
        </text:list-item>
      </text:list>
      <text:p text:style-name="Text_20_body"><text:span text:style-name="Strong_20_Emphasis"><text:a xlink:type="simple" xlink:href="https://battert.info/akn/felsen/badener_wand/marterkamin_rechter_ast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5:06</meta:creation-date>
    <dc:creator>Generated</dc:creator>
    <dc:date>2026-08-12T13::05:06</dc:date>
    <dc:language>en-US</dc:language>
    <meta:editing-cycles>1</meta:editing-cycles>
    <meta:editing-duration>PT0S</meta:editing-duration>
    <dc:title>felsen:badener_wand:marterkamin_rechter_ast</dc:title>
  </office:meta>
</office:document-meta>
</file>