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massstaebe"/><text:bookmark-start text:name="__RefHeading___massstaebe_1"/><text:bookmark-start text:name="massstaebe"/>Maßstäbe<text:bookmark-end text:name="__RefHeading___massstaebe_1"/><text:bookmark-end text:name="massstaeb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Michael Hummel gesichert von Markus Uhl (zwischen 1985 und 1988) </text:p>
      <text:h text:style-name="Heading_20_3" text:outline-level="3"><text:bookmark-start text:name="__RefHeading___weitere_informationen_5"/><text:bookmark-start text:name="weitere_informationen"/>Weitere Informationen<text:bookmark-end text:name="__RefHeading___weitere_informationen_5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massstaeb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2</meta:creation-date>
    <dc:creator>Generated</dc:creator>
    <dc:date>2026-08-12T12::56:32</dc:date>
    <dc:language>en-US</dc:language>
    <meta:editing-cycles>1</meta:editing-cycles>
    <meta:editing-duration>PT0S</meta:editing-duration>
    <dc:title>felsen:badener_wand:massstaebe</dc:title>
  </office:meta>
</office:document-meta>
</file>