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oldieweg"/><text:bookmark-start text:name="__RefHeading___oldieweg_1"/><text:bookmark-start text:name="oldieweg"/>Oldieweg<text:bookmark-end text:name="__RefHeading___oldieweg_1"/><text:bookmark-end text:name="oldiew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 (zw. 1975 und 1985)</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Unterhalb des <text:a xlink:type="simple" xlink:href="https://battert.info/felsen/badener_wand/badener_dach" text:style-name="Internet_20_link" text:visited-style-name="Visited_20_Internet_20_Link">Badener Dach</text:a> befindet sich eine geneigte Wand, links davon ein vorgelagerter Pfeiler, zwischen den beiden eine blockige Verschneidung. In dieser beginnend den Pfeiler hinauf bis auf dessen Gipfel, dann nach links in einen Handriss queren und diesem (BH) bis zum Absatz mit Eiche folgen.</text:p>
      <text:h text:style-name="Heading_20_3" text:outline-level="3"><text:bookmark-start text:name="__RefHeading___zustieg_7"/><text:bookmark-start text:name="zustieg"/>Zustieg<text:bookmark-end text:name="__RefHeading___zustieg_7"/><text:bookmark-end text:name="zustieg"/></text:h>
      <text:list text:style-name="List_20_1" text:continue-numbering="false">
        <text:list-item>
          <text:p text:style-name="List_20_1_Content_First"> zu Fuß über Zustiegspfad</text:p>
        </text:list-item>
        <text:list-item>
          <text:p text:style-name="List_20_1_Content_Last"> Abseilen an Stand von <text:a xlink:type="simple" xlink:href="https://battert.info/felsen/badener_wand/buschverschneidung" text:style-name="Internet_20_link" text:visited-style-name="Visited_20_Internet_20_Link">Buschverschneidung</text:a> (1 x 15 m, 1 x 30 m)</text:p>
        </text:list-item>
      </text:list>
      <text:h text:style-name="Heading_20_3" text:outline-level="3"><text:bookmark-start text:name="__RefHeading___stand_8"/><text:bookmark-start text:name="stand"/>Stand<text:bookmark-end text:name="__RefHeading___stand_8"/><text:bookmark-end text:name="stand"/></text:h>
      <text:p text:style-name="Text_20_body">an Baum</text:p>
      <text:h text:style-name="Heading_20_3" text:outline-level="3"><text:bookmark-start text:name="__RefHeading___abstiegabseilen_9"/><text:bookmark-start text:name="abstiegabseilen"/>Abstieg / Abseilen<text:bookmark-end text:name="__RefHeading___abstiegabseilen_9"/><text:bookmark-end text:name="abstiegabseilen"/></text:h>
      <text:p text:style-name="Text_20_body">Über <text:a xlink:type="simple" xlink:href="https://battert.info/felsen/badener_wand/poppkante" text:style-name="Internet_20_link" text:visited-style-name="Visited_20_Internet_20_Link">Poppkante</text:a> oder <text:a xlink:type="simple" xlink:href="https://battert.info/felsen/badener_wand/badener_westriss_1" text:style-name="Internet_20_link" text:visited-style-name="Visited_20_Internet_20_Link">Badener Westriss 1</text:a> / <text:a xlink:type="simple" xlink:href="https://battert.info/felsen/badener_wand/badener_westriss_2" text:style-name="Internet_20_link" text:visited-style-name="Visited_20_Internet_20_Link">Badener Westriss 2</text:a> aussteigen</text:p>
      <text:h text:style-name="Heading_20_3" text:outline-level="3"><text:bookmark-start text:name="__RefHeading___weitere_informationen_10"/><text:bookmark-start text:name="weitere_informationen"/>Weitere Informationen<text:bookmark-end text:name="__RefHeading___weitere_informationen_10"/><text:bookmark-end text:name="weitere_informationen"/></text:h>
      <text:p text:style-name="Text_20_body">große Friends</text:p>
      <text:p text:style-name="Text_20_body">Routeninfos unvollständig, fehlende Daten werden nachgetragen</text:p>
      <text:p text:style-name="Text_20_body"><text:span text:style-name="Strong_20_Emphasis"><text:a xlink:type="simple" xlink:href="https://battert.info/akn/felsen/badener_wand/oldiew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56:26</meta:creation-date>
    <dc:creator>Generated</dc:creator>
    <dc:date>2026-08-12T12::56:26</dc:date>
    <dc:language>en-US</dc:language>
    <meta:editing-cycles>1</meta:editing-cycles>
    <meta:editing-duration>PT0S</meta:editing-duration>
    <dc:title>felsen:badener_wand:oldieweg</dc:title>
  </office:meta>
</office:document-meta>
</file>