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ophelia"/><text:bookmark-start text:name="__RefHeading___ophelia_1"/><text:bookmark-start text:name="ophelia"/>Ophelia<text:bookmark-end text:name="__RefHeading___ophelia_1"/><text:bookmark-end text:name="ophelia"/></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9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A. Vogt (zw. 1988 und 1994)</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7-</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knapp links von <text:a xlink:type="simple" xlink:href="https://battert.info/felsen/badener_wand/alter_brigantenweg" text:style-name="Internet_20_link" text:visited-style-name="Visited_20_Internet_20_Link">Alter Brigantenweg</text:a>. Einige Meter gerade empor und dann nach links, den <text:a xlink:type="simple" xlink:href="https://battert.info/felsen/badener_wand/alter_brigantenweg_neuer_brigantenweg" text:style-name="Internet_20_link" text:visited-style-name="Visited_20_Internet_20_Link">Alter Brigantenweg (Neuer Brigantenweg)</text:a> querend, bis unter die kompakte Wand. Den BH folgend durch die Wand bis unter kleines Dach. Leicht rechts über das Dach und weiter gerade zum Stand. Ohne die linke Kante unterm Dach schwieriger (8).</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2 BH (wahrscheinlich abgeflext)</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text:p>
      <text:p text:style-name="Text_20_body"><text:span text:style-name="Strong_20_Emphasis"><text:a xlink:type="simple" xlink:href="https://battert.info/akn/felsen/badener_wand/ophelia"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4:44</meta:creation-date>
    <dc:creator>Generated</dc:creator>
    <dc:date>2026-08-12T13::04:44</dc:date>
    <dc:language>en-US</dc:language>
    <meta:editing-cycles>1</meta:editing-cycles>
    <meta:editing-duration>PT0S</meta:editing-duration>
    <dc:title>felsen:badener_wand:ophelia</dc:title>
  </office:meta>
</office:document-meta>
</file>