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ophelia_brigande_feschd"/><text:bookmark-start text:name="__RefHeading___ophelia_brigande_feschd_1"/><text:bookmark-start text:name="ophelia_brigande_feschd"/>Ophelia (Brigande Feschd)<text:bookmark-end text:name="__RefHeading___ophelia_brigande_feschd_1"/><text:bookmark-end text:name="ophelia_brigande_fesch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Oliver Jacob (2008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Verbindungsvariante von <text:a xlink:type="simple" xlink:href="https://battert.info/felsen/badener_wand/ophelia" text:style-name="Internet_20_link" text:visited-style-name="Visited_20_Internet_20_Link">Ophelia</text:a>/<text:a xlink:type="simple" xlink:href="https://battert.info/felsen/badener_wand/alter_brigantenweg_neuer_brigantenweg" text:style-name="Internet_20_link" text:visited-style-name="Visited_20_Internet_20_Link">Alter Brigantenweg (Neuer Brigantenweg)</text:a>/<text:a xlink:type="simple" xlink:href="https://battert.info/felsen/badener_wand/ophelia" text:style-name="Internet_20_link" text:visited-style-name="Visited_20_Internet_20_Link">Ophelia</text:a>. Einstieg wie <text:a xlink:type="simple" xlink:href="https://battert.info/felsen/badener_wand/ophelia" text:style-name="Internet_20_link" text:visited-style-name="Visited_20_Internet_20_Link">Ophelia</text:a> oder <text:a xlink:type="simple" xlink:href="https://battert.info/felsen/badener_wand/alter_brigantenweg" text:style-name="Internet_20_link" text:visited-style-name="Visited_20_Internet_20_Link">Alter Brigantenweg</text:a>. Gerade weiter zu BH unter kleinem Vorsprung. Weiter in die Verschneidung von <text:a xlink:type="simple" xlink:href="https://battert.info/felsen/badener_wand/alter_brigantenweg_neuer_brigantenweg" text:style-name="Internet_20_link" text:visited-style-name="Visited_20_Internet_20_Link">Alter Brigantenweg (Neuer Brigantenweg)</text:a>. Die Verschneidung bis zum Ende verfolgen (BH), über kleines Dach und weiter zum Stand von <text:a xlink:type="simple" xlink:href="https://battert.info/felsen/badener_wand/ophelia" text:style-name="Internet_20_link" text:visited-style-name="Visited_20_Internet_20_Link">Ophelia</text:a>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s://battert.info/felsen/badener_wand/ophelia" text:style-name="Internet_20_link" text:visited-style-name="Visited_20_Internet_20_Link">Ophelia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von <text:a xlink:type="simple" xlink:href="https://battert.info/felsen/badener_wand/ophelia" text:style-name="Internet_20_link" text:visited-style-name="Visited_20_Internet_20_Link">Ophelia</text:a></text:p>
      <text:p text:style-name="Text_20_body"><text:span text:style-name="Strong_20_Emphasis"><text:a xlink:type="simple" xlink:href="https://battert.info/akn/felsen/badener_wand/ophelia_brigande_feschd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2:28</meta:creation-date>
    <dc:creator>Generated</dc:creator>
    <dc:date>2026-08-12T13::02:28</dc:date>
    <dc:language>en-US</dc:language>
    <meta:editing-cycles>1</meta:editing-cycles>
    <meta:editing-duration>PT0S</meta:editing-duration>
    <dc:title>felsen:badener_wand:ophelia_brigande_feschd</dc:title>
  </office:meta>
</office:document-meta>
</file>