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lattenwand"/><text:bookmark-start text:name="__RefHeading___plattenwand_1"/><text:bookmark-start text:name="plattenwand"/>Plattenwand<text:bookmark-end text:name="__RefHeading___plattenwand_1"/><text:bookmark-end text:name="platt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arl Gottmann (ca. 1949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3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links vor dem abgespaltenen Türmchen des <text:a xlink:type="simple" xlink:href="https://battert.info/felsen/badener_wand/kanzelweg" text:style-name="Internet_20_link" text:visited-style-name="Visited_20_Internet_20_Link">Kanzelweg</text:a>. Knapp links der Kante kurz hoch und leicht nach links in die Wand. Gerade hinauf bis zu Band. durch den Kamin links von <text:a xlink:type="simple" xlink:href="https://battert.info/felsen/badener_wand/kanzelweg" text:style-name="Internet_20_link" text:visited-style-name="Visited_20_Internet_20_Link">Kanzelweg</text:a> zum Ausstieg. Selten begangen, drecki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 und in leichter Kletterei (2) links hoch zum Fuß des Türmchens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Stand von <text:a xlink:type="simple" xlink:href="https://battert.info/felsen/badener_wand/kanzelweg" text:style-name="Internet_20_link" text:visited-style-name="Visited_20_Internet_20_Link">Kanzelweg</text:a></text:p>
        </text:list-item>
        <text:list-item>
          <text:p text:style-name="List_20_1_Content_Last"> Brücke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platten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8</meta:creation-date>
    <dc:creator>Generated</dc:creator>
    <dc:date>2026-08-12T12::56:38</dc:date>
    <dc:language>en-US</dc:language>
    <meta:editing-cycles>1</meta:editing-cycles>
    <meta:editing-duration>PT0S</meta:editing-duration>
    <dc:title>felsen:badener_wand:plattenwand</dc:title>
  </office:meta>
</office:document-meta>
</file>