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badener_wand:plattenwand_botanikrinne"/><text:bookmark-start text:name="__RefHeading___plattenwand_botanikrinne_1"/><text:bookmark-start text:name="plattenwand_botanikrinne"/>Plattenwand (Botanikrinne)<text:bookmark-end text:name="__RefHeading___plattenwand_botanikrinne_1"/><text:bookmark-end text:name="plattenwand_botanikrinne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erstbegeher_4"/><text:bookmark-start text:name="erstbegeher"/>Erstbegeher<text:bookmark-end text:name="__RefHeading___erstbegeher_4"/><text:bookmark-end text:name="erstbegeher"/></text:h>
      <text:p text:style-name="Text_20_body">nicht bekannt (zw. 1985 und 1988) </text:p>
      <text:h text:style-name="Heading_20_3" text:outline-level="3"><text:bookmark-start text:name="__RefHeading___routenbeschreibung_5"/><text:bookmark-start text:name="routenbeschreibung"/>Routenbeschreibung<text:bookmark-end text:name="__RefHeading___routenbeschreibung_5"/><text:bookmark-end text:name="routenbeschreibung"/></text:h>
      <text:p text:style-name="Text_20_body">Vom Einstieg nicht über die Wand, sondern rechts davon durch die Kaminverschneidung bis zum Band. Von dort weiter wie Originalweg. Selten begangen.</text:p>
      <text:h text:style-name="Heading_20_3" text:outline-level="3"><text:bookmark-start text:name="__RefHeading___zustieg_6"/><text:bookmark-start text:name="zustieg"/>Zustieg<text:bookmark-end text:name="__RefHeading___zustieg_6"/><text:bookmark-end text:name="zustieg"/></text:h>
      <text:p text:style-name="Text_20_body">zu Fuß über Zustiegspfad und in leichter Kletterei (2) links hoch zum Fuß des Türmchens</text:p>
      <text:h text:style-name="Heading_20_3" text:outline-level="3"><text:bookmark-start text:name="__RefHeading___weitere_informationen_7"/><text:bookmark-start text:name="weitere_informationen"/>Weitere Informationen<text:bookmark-end text:name="__RefHeading___weitere_informationen_7"/><text:bookmark-end text:name="weitere_informationen"/></text:h>
      <text:p text:style-name="Text_20_body">Routeninfos unvollständig, fehlende Daten werden nachgetragen.</text:p>
      <text:p text:style-name="Text_20_body"><text:span text:style-name="Strong_20_Emphasis"><text:a xlink:type="simple" xlink:href="https://battert.info/akn/felsen/badener_wand/plattenwand_botanikrinne" text:style-name="Internet_20_link" text:visited-style-name="Visited_20_Internet_20_Link">AKN Infos</text:a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3::50:21</meta:creation-date>
    <dc:creator>Generated</dc:creator>
    <dc:date>2026-08-12T13::50:21</dc:date>
    <dc:language>en-US</dc:language>
    <meta:editing-cycles>1</meta:editing-cycles>
    <meta:editing-duration>PT0S</meta:editing-duration>
    <dc:title>felsen:badener_wand:plattenwand_botanikrinne</dc:title>
  </office:meta>
</office:document-meta>
</file>