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plattenwand_direkteinstieg"/><text:bookmark-start text:name="__RefHeading___plattenwand_direkteinstieg_1"/><text:bookmark-start text:name="plattenwand_direkteinstieg"/>Plattenwand (Direkteinstieg)<text:bookmark-end text:name="__RefHeading___plattenwand_direkteinstieg_1"/><text:bookmark-end text:name="plattenwand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85 und 1988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weitere_informationen_8"/><text:bookmark-start text:name="weitere_informationen"/>Weitere Informationen<text:bookmark-end text:name="__RefHeading___weitere_informationen_8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plattenwand_direktein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42</meta:creation-date>
    <dc:creator>Generated</dc:creator>
    <dc:date>2026-08-12T13::04:42</dc:date>
    <dc:language>en-US</dc:language>
    <meta:editing-cycles>1</meta:editing-cycles>
    <meta:editing-duration>PT0S</meta:editing-duration>
    <dc:title>felsen:badener_wand:plattenwand_direkteinstieg</dc:title>
  </office:meta>
</office:document-meta>
</file>