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poppkante"/><text:bookmark-start text:name="__RefHeading___poppkante_1"/><text:bookmark-start text:name="poppkante"/>Poppkante<text:bookmark-end text:name="__RefHeading___poppkante_1"/><text:bookmark-end text:name="popp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Gerd Popp, Karl-Heinz Matthies (ca. 1951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5+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beim Podest mit Eiche etwa 10 m unterhalb des Gipfelplateaus bei westl. Massivkante. Vom Podest kurz nach rechts zur westl. Massivkante queren (BH) und entlang dieser zum Ausstieg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Abseilen an Stand</text:p>
        </text:list-item>
        <text:list-item>
          <text:p text:style-name="List_20_1_Content_Last"> über <text:a xlink:type="simple" xlink:href="https://battert.info/felsen/badener_wand/oldieweg" text:style-name="Internet_20_link" text:visited-style-name="Visited_20_Internet_20_Link">Oldieweg</text:a>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 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über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  <text:list-item>
          <text:p text:style-name="List_20_1_Conten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brüchig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popp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13</meta:creation-date>
    <dc:creator>Generated</dc:creator>
    <dc:date>2026-08-12T13::01:13</dc:date>
    <dc:language>en-US</dc:language>
    <meta:editing-cycles>1</meta:editing-cycles>
    <meta:editing-duration>PT0S</meta:editing-duration>
    <dc:title>felsen:badener_wand:poppkante</dc:title>
  </office:meta>
</office:document-meta>
</file>