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poppkante_poppvariante"/><text:bookmark-start text:name="__RefHeading___poppkante_poppvariante_1"/><text:bookmark-start text:name="poppkante_poppvariante"/>Poppkante (Poppvariante)<text:bookmark-end text:name="__RefHeading___poppkante_poppvariante_1"/><text:bookmark-end text:name="poppkante_poppvari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NH (wahrscheinlich abgeflext) </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 beim Podest mit Eiche etwa 10m unterhalb des Gipfelplateaus bei westl. Massivkante. Vom Podest dem zunächst senkrechten, dann nach rechts zur Kante führenden Riss (NH) folgen. Durch die Rissverschneidung links der Kante klettern, um die letzten Meter über die <text:a xlink:type="simple" xlink:href="https://battert.info/felsen/badener_wand/poppkante" text:style-name="Internet_20_link" text:visited-style-name="Visited_20_Internet_20_Link">Poppkante</text:a> auszusteigen.</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Abseilen an Stand</text:p>
        </text:list-item>
        <text:list-item>
          <text:p text:style-name="List_20_1_Content_Last"> über <text:a xlink:type="simple" xlink:href="https://battert.info/felsen/badener_wand/oldieweg" text:style-name="Internet_20_link" text:visited-style-name="Visited_20_Internet_20_Link">Oldieweg</text:a></text:p>
        </text:list-item>
      </text:list>
      <text:h text:style-name="Heading_20_3" text:outline-level="3"><text:bookmark-start text:name="__RefHeading___stand_8"/><text:bookmark-start text:name="stand"/>Stand<text:bookmark-end text:name="__RefHeading___stand_8"/><text:bookmark-end text:name="stand"/></text:h>
      <text:p text:style-name="Text_20_body">Stand von <text:a xlink:type="simple" xlink:href="https://battert.info/felsen/badener_wand/poppkante" text:style-name="Internet_20_link" text:visited-style-name="Visited_20_Internet_20_Link">Poppkante</text:a></text:p>
      <text:p text:style-name="Text_20_body"><text:span text:style-name="Strong_20_Emphasis"><text:a xlink:type="simple" xlink:href="https://battert.info/akn/felsen/badener_wand/poppkante_poppvari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2:24</meta:creation-date>
    <dc:creator>Generated</dc:creator>
    <dc:date>2026-08-12T13::02:24</dc:date>
    <dc:language>en-US</dc:language>
    <meta:editing-cycles>1</meta:editing-cycles>
    <meta:editing-duration>PT0S</meta:editing-duration>
    <dc:title>felsen:badener_wand:poppkante_poppvariante</dc:title>
  </office:meta>
</office:document-meta>
</file>