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schreckkante"/><text:bookmark-start text:name="__RefHeading___schreckkante_1"/><text:bookmark-start text:name="schreckkante"/>Schreckkante<text:bookmark-end text:name="__RefHeading___schreckkante_1"/><text:bookmark-end text:name="schreck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Karl Gottmann mit Erich Friedmann (1950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A0, 6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knapp rechts der rechten Kante der S-Wand. Von Block Schritt zur Kante und zunächst links dieser hoch. Beim 2. BH rechts um die Kante, über das kleine Dach und der Kante bis zum Absatz (BH) von <text:a xlink:type="simple" xlink:href="https://battert.info/felsen/badener_wand/alter_pforzheimer_weg" text:style-name="Internet_20_link" text:visited-style-name="Visited_20_Internet_20_Link">Alter Pforzheimer Weg</text:a> folgen. Dort abseilen oder weiter der Kante entlang zum Stand von <text:a xlink:type="simple" xlink:href="https://battert.info/felsen/badener_wand/alter_pforzheimer_weg" text:style-name="Internet_20_link" text:visited-style-name="Visited_20_Internet_20_Link">Alter Pforzheimer Weg</text:a>. 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s://battert.info/felsen/badener_wand/alter_pforzheimer_weg" text:style-name="Internet_20_link" text:visited-style-name="Visited_20_Internet_20_Link">Alter Pforzheimer Weg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vom Absatz abs an BH von <text:a xlink:type="simple" xlink:href="https://battert.info/felsen/badener_wand/alter_pforzheimer_weg" text:style-name="Internet_20_link" text:visited-style-name="Visited_20_Internet_20_Link">Alter Pforzheimer Weg</text:a></text:p>
        </text:list-item>
        <text:list-item>
          <text:p text:style-name="List_20_1_Content"> Abseilen vom Stand oder abklettern über <text:a xlink:type="simple" xlink:href="https://battert.info/felsen/badener_wand/kuhweg" text:style-name="Internet_20_link" text:visited-style-name="Visited_20_Internet_20_Link">Kuhweg</text:a></text:p>
        </text:list-item>
        <text:list-item>
          <text:p text:style-name="List_20_1_Content_Last"> über eine andere Route auf das Plateau aussteigen</text:p>
        </text:list-item>
      </text:list>
      <text:p text:style-name="Text_20_body"><text:span text:style-name="Strong_20_Emphasis"><text:a xlink:type="simple" xlink:href="https://battert.info/akn/felsen/badener_wand/schreck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19</meta:creation-date>
    <dc:creator>Generated</dc:creator>
    <dc:date>2026-08-12T12::56:19</dc:date>
    <dc:language>en-US</dc:language>
    <meta:editing-cycles>1</meta:editing-cycles>
    <meta:editing-duration>PT0S</meta:editing-duration>
    <dc:title>felsen:badener_wand:schreckkante</dc:title>
  </office:meta>
</office:document-meta>
</file>