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schreckkante_ronja_raeubertochter"/><text:bookmark-start text:name="__RefHeading___schreckkante_ronja_raeubertochter_1"/><text:bookmark-start text:name="schreckkante_ronja_raeubertochter"/>Schreckkante (Ronja Räubertochter)<text:bookmark-end text:name="__RefHeading___schreckkante_ronja_raeubertochter_1"/><text:bookmark-end text:name="schreckkante_ronja_raeubertochter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Ulrich Dirr mit Steffen Schlönvogt (1986)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Knapp rechts der Kante an feinem Riss bis unter das kleine Dach. Weiter über die <text:a xlink:type="simple" xlink:href="https://battert.info/felsen/badener_wand/schreckkante" text:style-name="Internet_20_link" text:visited-style-name="Visited_20_Internet_20_Link">Schreckkante</text:a>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p text:style-name="Text_20_body"><text:span text:style-name="Strong_20_Emphasis"><text:a xlink:type="simple" xlink:href="https://battert.info/akn/felsen/badener_wand/schreckkante_ronja_raeubertochter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1:59</meta:creation-date>
    <dc:creator>Generated</dc:creator>
    <dc:date>2026-08-12T13::01:59</dc:date>
    <dc:language>en-US</dc:language>
    <meta:editing-cycles>1</meta:editing-cycles>
    <meta:editing-duration>PT0S</meta:editing-duration>
    <dc:title>felsen:badener_wand:schreckkante_ronja_raeubertochter</dc:title>
  </office:meta>
</office:document-meta>
</file>