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schwabenquergang"/><text:bookmark-start text:name="__RefHeading___schwabenquergang_1"/><text:bookmark-start text:name="schwabenquergang"/>Schwabenquergang<text:bookmark-end text:name="__RefHeading___schwabenquergang_1"/><text:bookmark-end text:name="schwabenquerga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zwischenhaken_3"/><text:bookmark-start text:name="zwischenhaken"/>Zwischenhaken<text:bookmark-end text:name="__RefHeading___zwischenhaken_3"/><text:bookmark-end text:name="zwischenhaken"/></text:h>
      <text:p text:style-name="Text_20_body">div. BH, div. NH von anderen Routen (wahrscheinlich abgeflext)</text:p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Philipp und Hannes Klingel (2006) </text:p>
      <text:h text:style-name="Heading_20_3" text:outline-level="3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schwabenquerga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57</meta:creation-date>
    <dc:creator>Generated</dc:creator>
    <dc:date>2026-08-12T13::01:57</dc:date>
    <dc:language>en-US</dc:language>
    <meta:editing-cycles>1</meta:editing-cycles>
    <meta:editing-duration>PT0S</meta:editing-duration>
    <dc:title>felsen:badener_wand:schwabenquergang</dc:title>
  </office:meta>
</office:document-meta>
</file>