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schwaebische_alternative"/><text:bookmark-start text:name="__RefHeading___schwaebische_alternative_1"/><text:bookmark-start text:name="schwaebische_alternative"/>Schwäbische Alternative<text:bookmark-end text:name="__RefHeading___schwaebische_alternative_1"/><text:bookmark-end text:name="schwaebische_alternativ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6 BH (1 BH vom Badener Dach)<text:line-break/>
1 NH </text:p>
      <text:p text:style-name="Text_20_body">(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J. Ehrle (zw. 1988 und 1994)</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7+</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Unterhalb des <text:a xlink:type="simple" xlink:href="https://battert.info/felsen/badener_wand/badener_dach" text:style-name="Internet_20_link" text:visited-style-name="Visited_20_Internet_20_Link">Badener Dach</text:a> befindet sich eine geneigte Wand, links davon ein vorgelagerter Pfeiler, zwischen den beiden eine blockige Verschneidung. Diesen Pfeiler frontal ersteigen bis rechter Hand der BH kommt. Folgenden Absatz ersteigen, um nach rechts ansteigend den nächsten BH anzuklettern. Den BH folgend das Dach überwinden, um über das Abschlusswändchen zum Stand vom <text:a xlink:type="simple" xlink:href="https://battert.info/felsen/badener_wand/badener_dach" text:style-name="Internet_20_link" text:visited-style-name="Visited_20_Internet_20_Link">Badener Dach</text:a> zu gelangen.</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Abseilen an Stand von <text:a xlink:type="simple" xlink:href="https://battert.info/felsen/badener_wand/buschverschneidung" text:style-name="Internet_20_link" text:visited-style-name="Visited_20_Internet_20_Link">Buschverschneidung</text:a> (1 x 15 m, 1 x 30 m)</text:p>
        </text:list-item>
      </text:list>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s://battert.info/felsen/badener_wand/badener_dach" text:style-name="Internet_20_link" text:visited-style-name="Visited_20_Internet_20_Link">Badener Dach</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zu Fuß</text:p>
        </text:list-item>
        <text:list-item>
          <text:p text:style-name="List_20_1_Content"> Abseilen über <text:a xlink:type="simple" xlink:href="https://battert.info/felsen/badener_wand/buschverschneidung" text:style-name="Internet_20_link" text:visited-style-name="Visited_20_Internet_20_Link">Buschverschneidung</text:a> (1 x 15 m, 1 x 30 m)</text:p>
        </text:list-item>
        <text:list-item>
          <text:p text:style-name="List_20_1_Content"> Abseilen oder abklettern über <text:a xlink:type="simple" xlink:href="https://battert.info/felsen/badener_wand/kuhweg" text:style-name="Internet_20_link" text:visited-style-name="Visited_20_Internet_20_Link">Kuhweg</text:a></text:p>
        </text:list-item>
        <text:list-item>
          <text:p text:style-name="List_20_1_Content"> Abseilen über <text:a xlink:type="simple" xlink:href="https://battert.info/felsen/badener_wand/alter_brigantenweg" text:style-name="Internet_20_link" text:visited-style-name="Visited_20_Internet_20_Link">Alter Brigantenweg</text:a></text:p>
        </text:list-item>
        <text:list-item>
          <text:p text:style-name="List_20_1_Content_Last"> Am letzten BH vom <text:a xlink:type="simple" xlink:href="https://battert.info/felsen/badener_wand/badener_dach" text:style-name="Internet_20_link" text:visited-style-name="Visited_20_Internet_20_Link">Badener Dach</text:a> 30 m Abseilen</text:p>
        </text:list-item>
      </text:list>
      <text:p text:style-name="Text_20_body"><text:span text:style-name="Strong_20_Emphasis"><text:a xlink:type="simple" xlink:href="https://battert.info/akn/felsen/badener_wand/schwaebische_alternativ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1:39</meta:creation-date>
    <dc:creator>Generated</dc:creator>
    <dc:date>2026-08-12T13::01:39</dc:date>
    <dc:language>en-US</dc:language>
    <meta:editing-cycles>1</meta:editing-cycles>
    <meta:editing-duration>PT0S</meta:editing-duration>
    <dc:title>felsen:badener_wand:schwaebische_alternative</dc:title>
  </office:meta>
</office:document-meta>
</file>