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spannerwandel_ausstiegsvariante"/><text:bookmark-start text:name="__RefHeading___spannerwandel_ausstiegsvariante_1"/><text:bookmark-start text:name="spannerwandel_ausstiegsvariante"/>Spannerwandel (Ausstiegsvariante)<text:bookmark-end text:name="__RefHeading___spannerwandel_ausstiegsvariante_1"/><text:bookmark-end text:name="spannerwandel_aus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2. BH direkt durch die glatte Wand zw. <text:a xlink:type="simple" xlink:href="https://battert.info/felsen/badener_wand/marterkamin_rechter_ast" text:style-name="Internet_20_link" text:visited-style-name="Visited_20_Internet_20_Link">Marterkamin (Rechter Ast)</text:a> und <text:a xlink:type="simple" xlink:href="https://battert.info/felsen/badener_wand/neue_badener_wand" text:style-name="Internet_20_link" text:visited-style-name="Visited_20_Internet_20_Link">Neue Badener Wand</text:a> zum Absatz mit letztem BH von <text:a xlink:type="simple" xlink:href="https://battert.info/felsen/badener_wand/neue_badener_wand" text:style-name="Internet_20_link" text:visited-style-name="Visited_20_Internet_20_Link">Neue Badener Wand</text:a>. Schlüsselstelle deutlich über dem BH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badener_wand/neue_badener_wand" text:style-name="Internet_20_link" text:visited-style-name="Visited_20_Internet_20_Link">Neue Badener Wand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über <text:a xlink:type="simple" xlink:href="https://battert.info/felsen/badener_wand/kuhweg" text:style-name="Internet_20_link" text:visited-style-name="Visited_20_Internet_20_Link">Kuhweg</text:a> aussteigen und abs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s://battert.info/akn/felsen/badener_wand/spannerwandel_ausstiegs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28</meta:creation-date>
    <dc:creator>Generated</dc:creator>
    <dc:date>2026-08-12T13::08:28</dc:date>
    <dc:language>en-US</dc:language>
    <meta:editing-cycles>1</meta:editing-cycles>
    <meta:editing-duration>PT0S</meta:editing-duration>
    <dc:title>felsen:badener_wand:spannerwandel_ausstiegsvariante</dc:title>
  </office:meta>
</office:document-meta>
</file>