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spoetterdaemmerung"/><text:bookmark-start text:name="__RefHeading___spoetterdaemmerung_1"/><text:bookmark-start text:name="spoetterdaemmerung"/>Spötterdämmerung<text:bookmark-end text:name="__RefHeading___spoetterdaemmerung_1"/><text:bookmark-end text:name="spoetterdaemmeru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Lothar Hofmann mit Christian Horn (1982) </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Vom Einstieg von <text:a xlink:type="simple" xlink:href="https://battert.info/felsen/badener_wand/weg_der_neuen_generation" text:style-name="Internet_20_link" text:visited-style-name="Visited_20_Internet_20_Link">Weg Der Neuen Generation</text:a> ca. 4 m leicht ansteigend nach rechts queren (KK in senkrechte Fingerrisse) bis zu einem markanten, etwas breiteren Riss. Dem Riss jetzt senkrecht folgen (Fr) und zuletzt, wo dieser endet, gerade weiter durch die Wand (BH von <text:a xlink:type="simple" xlink:href="https://battert.info/felsen/badener_wand/weg_der_neuen_generation" text:style-name="Internet_20_link" text:visited-style-name="Visited_20_Internet_20_Link">Weg Der Neuen Generation</text:a> kann mitgenutzt werden) zum Band mit Stand.</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 und in leichter Kletterei (2) links hoch zum Fuß des Türmchens</text:p>
      <text:h text:style-name="Heading_20_3" text:outline-level="3"><text:bookmark-start text:name="__RefHeading___stand_8"/><text:bookmark-start text:name="stand"/>Stand<text:bookmark-end text:name="__RefHeading___stand_8"/><text:bookmark-end text:name="stand"/></text:h>
      <text:list text:style-name="List_20_1" text:continue-numbering="false">
        <text:list-item>
          <text:p text:style-name="List_20_1_Content_First"> E: Stand von <text:a xlink:type="simple" xlink:href="https://battert.info/felsen/badener_wand/eckanstieg" text:style-name="Internet_20_link" text:visited-style-name="Visited_20_Internet_20_Link">Eckanstieg</text:a></text:p>
        </text:list-item>
        <text:list-item>
          <text:p text:style-name="List_20_1_Content_Last"> Stand: Stand von <text:a xlink:type="simple" xlink:href="https://battert.info/felsen/badener_wand/eckanstieg" text:style-name="Internet_20_link" text:visited-style-name="Visited_20_Internet_20_Link">Eckanstieg</text:a></text:p>
        </text:list-item>
      </text:list>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Abseilen an Stand von <text:a xlink:type="simple" xlink:href="https://battert.info/felsen/badener_wand/eckverschneidung" text:style-name="Internet_20_link" text:visited-style-name="Visited_20_Internet_20_Link">Eckverschneidung</text:a></text:p>
        </text:list-item>
        <text:list-item>
          <text:p text:style-name="List_20_1_Content"> Abseilen oder abklettern über <text:a xlink:type="simple" xlink:href="https://battert.info/felsen/badener_wand/kuhweg" text:style-name="Internet_20_link" text:visited-style-name="Visited_20_Internet_20_Link">Kuhweg</text:a></text:p>
        </text:list-item>
        <text:list-item>
          <text:p text:style-name="List_20_1_Content_Last"> Abseilen über <text:a xlink:type="simple" xlink:href="https://battert.info/felsen/badener_wand/alter_brigantenweg" text:style-name="Internet_20_link" text:visited-style-name="Visited_20_Internet_20_Link">Alter Brigantenweg</text:a></text:p>
        </text:list-item>
      </text:list>
      <text:p text:style-name="Text_20_body"><text:span text:style-name="Strong_20_Emphasis"><text:a xlink:type="simple" xlink:href="https://battert.info/akn/felsen/badener_wand/spoetterdaemmerun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2:42</meta:creation-date>
    <dc:creator>Generated</dc:creator>
    <dc:date>2026-08-12T13::02:42</dc:date>
    <dc:language>en-US</dc:language>
    <meta:editing-cycles>1</meta:editing-cycles>
    <meta:editing-duration>PT0S</meta:editing-duration>
    <dc:title>felsen:badener_wand:spoetterdaemmerung</dc:title>
  </office:meta>
</office:document-meta>
</file>