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unbekannter_weg"/><text:bookmark-start text:name="__RefHeading___unbekannter_weg_1"/><text:bookmark-start text:name="unbekannter_weg"/>Unbekannter Weg<text:bookmark-end text:name="__RefHeading___unbekannter_weg_1"/><text:bookmark-end text:name="unbekannter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Hans Laub mit Albert Friedrich (1966)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Auch „Alte Verschneidung“ genannt.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Rechts von Brotlaibwandl über gestuftes Gelände in die offensichtliche Rissverschneidung. Über diese hoch, zuletzt durch breite Ausstiegsschlucht, die an der Brücke endet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über <text:a xlink:type="simple" xlink:href="https://battert.info/felsen/badener_wand/buschverschneidung" text:style-name="Internet_20_link" text:visited-style-name="Visited_20_Internet_20_Link">Buschverschneidung</text:a> (1 x 15 m, 1 x 30 m)</text:p>
        </text:list-item>
        <text:list-item>
          <text:p text:style-name="List_20_1_Conten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unbekannter_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39</meta:creation-date>
    <dc:creator>Generated</dc:creator>
    <dc:date>2026-08-12T13::02:39</dc:date>
    <dc:language>en-US</dc:language>
    <meta:editing-cycles>1</meta:editing-cycles>
    <meta:editing-duration>PT0S</meta:editing-duration>
    <dc:title>felsen:badener_wand:unbekannter_weg</dc:title>
  </office:meta>
</office:document-meta>
</file>