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weg_der_neuen_generation"/><text:bookmark-start text:name="__RefHeading___weg_der_neuen_generation_1"/><text:bookmark-start text:name="weg_der_neuen_generation"/>Weg Der Neuen Generation<text:bookmark-end text:name="__RefHeading___weg_der_neuen_generation_1"/><text:bookmark-end text:name="weg_der_neuen_generation"/></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2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Lothar Hofmann mit Markus Uhl (1979)</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7-</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Direkt über dem Stand (BH) auf dem Absatz am Fuß des Türmchens vor der Eckverschneidung zieht ein feiner Fingerriss senkrecht durch die glatte Wand rechts der Eckverschneidung. Dem Riss direkt folgen (KK zu Beginn) bis zu BH. (Rechtsschlaufe leichter.) Danach mittig durch ein wulstiges Wändchen zum Band mit Stand. </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 und in leichter Kletterei (2) links hoch zum Fuß des Türmchens</text:p>
      <text:h text:style-name="Heading_20_3" text:outline-level="3"><text:bookmark-start text:name="__RefHeading___stand_9"/><text:bookmark-start text:name="stand"/>Stand<text:bookmark-end text:name="__RefHeading___stand_9"/><text:bookmark-end text:name="stand"/></text:h>
      <text:list text:style-name="List_20_1" text:continue-numbering="false">
        <text:list-item>
          <text:p text:style-name="List_20_1_Content_First"> E: Stand von <text:a xlink:type="simple" xlink:href="https://battert.info/felsen/badener_wand/eckanstieg" text:style-name="Internet_20_link" text:visited-style-name="Visited_20_Internet_20_Link">Eckanstieg</text:a></text:p>
        </text:list-item>
        <text:list-item>
          <text:p text:style-name="List_20_1_Content_Last"> Stand: Stand von <text:a xlink:type="simple" xlink:href="https://battert.info/felsen/badener_wand/eckanstieg" text:style-name="Internet_20_link" text:visited-style-name="Visited_20_Internet_20_Link">Eckanstieg</text:a></text:p>
        </text:list-item>
      </text:list>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 an Stand von <text:a xlink:type="simple" xlink:href="https://battert.info/felsen/badener_wand/eckverschneidung" text:style-name="Internet_20_link" text:visited-style-name="Visited_20_Internet_20_Link">Eckverschneidung</text:a></text:p>
        </text:list-item>
        <text:list-item>
          <text:p text:style-name="List_20_1_Content"> Abseilen oder abklettern über <text:a xlink:type="simple" xlink:href="https://battert.info/felsen/badener_wand/kuhweg" text:style-name="Internet_20_link" text:visited-style-name="Visited_20_Internet_20_Link">Kuhweg</text:a></text:p>
        </text:list-item>
        <text:list-item>
          <text:p text:style-name="List_20_1_Content_Last"> Abseilen über <text:a xlink:type="simple" xlink:href="https://battert.info/felsen/badener_wand/alter_brigantenweg" text:style-name="Internet_20_link" text:visited-style-name="Visited_20_Internet_20_Link">Alter Brigantenweg</text:a></text:p>
        </text:list-item>
      </text:list>
      <text:p text:style-name="Text_20_body"><text:span text:style-name="Strong_20_Emphasis"><text:a xlink:type="simple" xlink:href="https://battert.info/akn/felsen/badener_wand/weg_der_neuen_generation"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1:39</meta:creation-date>
    <dc:creator>Generated</dc:creator>
    <dc:date>2026-08-12T13::01:39</dc:date>
    <dc:language>en-US</dc:language>
    <meta:editing-cycles>1</meta:editing-cycles>
    <meta:editing-duration>PT0S</meta:editing-duration>
    <dc:title>felsen:badener_wand:weg_der_neuen_generation</dc:title>
  </office:meta>
</office:document-meta>
</file>