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doppelter_espresso"/><text:bookmark-start text:name="__RefHeading___doppelter_espresso_1"/><text:bookmark-start text:name="doppelter_espresso"/>Doppelter Espresso<text:bookmark-end text:name="__RefHeading___doppelter_espresso_1"/><text:bookmark-end text:name="doppelter_espresso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ca. 2m rechts des Direkteinstiegs an einem breiteren Riss. Über zwei kurze, abdrängende Stellen dem Riss rechtshaltend folgen. Weiterweg über den Kamin des Normalwegs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ung Onsight, mobile Sicherungen aus der Kletterstellung.
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10</meta:creation-date>
    <dc:creator>Generated</dc:creator>
    <dc:date>2026-08-12T13::47:10</dc:date>
    <dc:language>en-US</dc:language>
    <meta:editing-cycles>1</meta:editing-cycles>
    <meta:editing-duration>PT0S</meta:editing-duration>
    <dc:title>felsen:beckerturm:doppelter_espresso</dc:title>
  </office:meta>
</office:document-meta>
</file>