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fe63b4603639e85d5fa2ed9635b87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eckerturm"/><text:bookmark-start text:name="__RefHeading___beckerturm_1"/><text:bookmark-start text:name="beckerturm"/>Beckerturm<text:bookmark-end text:name="__RefHeading___beckerturm_1"/><text:bookmark-end text:name="beckerturm"/></text:h>
      <text:h text:style-name="Heading_20_3" text:outline-level="3"><text:bookmark-start text:name="__RefHeading___ausrichtung_2"/><text:bookmark-start text:name="ausrichtung"/>Ausrichtung<text:bookmark-end text:name="__RefHeading___ausrichtung_2"/><text:bookmark-end text:name="ausrichtung"/></text:h>
      <text:p text:style-name="Text_20_body"><text:a xlink:type="simple" xlink:href="http://maps.google.com/maps?q=48.77655, 8.25552" text:style-name="Internet_20_link" text:visited-style-name="Visited_20_Internet_20_Link">Navigation öffnen</text:a></text:p>
      <text:h text:style-name="Heading_20_3" text:outline-level="3"><text:bookmark-start text:name="__RefHeading___bilder_3"/><text:bookmark-start text:name="bilder"/>Bilder<text:bookmark-end text:name="__RefHeading___bilder_3"/><text:bookmark-end text:name="bilder"/></text:h>
      <text:p text:style-name="Text_20_body"><draw:frame draw:style-name="media" draw:name="Array Legend" text:anchor-type="as-char" draw:z-index="0" svg:width="15.663333333333cm"><draw:text-box><text:p text:style-name="legendcenter"><draw:frame draw:style-name="media" draw:name="Array" text:anchor-type="as-char" draw:z-index="0" svg:width="15.663333333333cm" svg:height="15.663333333333cm"><draw:image xlink:href="Pictures/5cfe63b4603639e85d5fa2ed9635b87f.png" xlink:type="simple" xlink:show="embed" xlink:actuate="onLoad"/></draw:frame>Array</text:p></draw:text-box></draw:frame></text:p>
      <text:h text:style-name="Heading_20_3" text:outline-level="3"><text:bookmark-start text:name="__RefHeading___wandhoehe_4"/><text:bookmark-start text:name="wandhoehe"/>Wandhöhe<text:bookmark-end text:name="__RefHeading___wandhoehe_4"/><text:bookmark-end text:name="wandhoehe"/></text:h>
      <text:p text:style-name="Text_20_body">bis 15m</text:p>
      <text:h text:style-name="Heading_20_3" text:outline-level="3"><text:bookmark-start text:name="__RefHeading___anzahl_routen_5"/><text:bookmark-start text:name="anzahl_routen"/>Anzahl Routen<text:bookmark-end text:name="__RefHeading___anzahl_routen_5"/><text:bookmark-end text:name="anzahl_routen"/></text:h>
      <text:p text:style-name="Text_20_body">12</text:p>
      <text:h text:style-name="Heading_20_3" text:outline-level="3"><text:bookmark-start text:name="__RefHeading___zustieg_6"/><text:bookmark-start text:name="zustieg"/>Zustieg<text:bookmark-end text:name="__RefHeading___zustieg_6"/><text:bookmark-end text:name="zustieg"/></text:h>
      <text:p text:style-name="Text_20_body">Vom Waldparkplatz aus folgt man dem Wanderweg bis zur Abzweigung „Felsenweg„. Vom „unteren Felsenweg“ den „Einsiedlerpfad„ unterhalb des Einstiegs des Bockgrates (Falkenwand) hinauf Richtung Blockgrat. Der Beckerturm ist durch eine schmale Scharte vom Bockgrat getrennt.</text:p>
      <text:h text:style-name="Heading_20_3" text:outline-level="3"><text:bookmark-start text:name="__RefHeading___routen_7"/><text:bookmark-start text:name="routen"/>Routen<text:bookmark-end text:name="__RefHeading___routen_7"/><text:bookmark-end text:name="routen"/></text:h>
      <table:table table:style-name="Table">
        <table:table-column/>
        <table:table-column/>
        <table:table-column/>
        <table:table-row>
          <table:table-cell office:value-type="string" table:style-name="tableheader">
            <text:p text:style-name="Table_20_Heading"> Route                                                                          </text:p>
          </table:table-cell>
          <table:table-cell office:value-type="string" table:style-name="tableheader">
            <text:p text:style-name="Table_20_Heading"> Schwierigkeitsgrad                                           </text:p>
          </table:table-cell>
          <table:table-cell office:value-type="string" table:style-name="tableheader">
            <text:p text:style-name="Table_20_Heading"> Ernsthaftigkeit </text:p>
          </table:table-cell>
        </table:table-row>
        <table:table-row>
          <table:table-cell office:value-type="string" table:style-name="tablecell">
            <text:p text:style-name="tablealignleft"> <text:a xlink:type="simple" xlink:href="https://battert.info/felsen/beckerturm/ettlinger_riss" text:style-name="Internet_20_link" text:visited-style-name="Visited_20_Internet_20_Link">Ettlinger Riss</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battert.info/felsen/beckerturm/kubitaenerkante" text:style-name="Internet_20_link" text:visited-style-name="Visited_20_Internet_20_Link">Kubitänerkante</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battert.info/felsen/beckerturm/kubitaenerkante_variante" text:style-name="Internet_20_link" text:visited-style-name="Visited_20_Internet_20_Link">Kubitänerkante (Variante)</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battert.info/felsen/beckerturm/pforzheimer_riss" text:style-name="Internet_20_link" text:visited-style-name="Visited_20_Internet_20_Link">Pforzheimer Riss</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battert.info/felsen/beckerturm/suedkante" text:style-name="Internet_20_link" text:visited-style-name="Visited_20_Internet_20_Link">Südkante</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battert.info/felsen/beckerturm/normalweg" text:style-name="Internet_20_link" text:visited-style-name="Visited_20_Internet_20_Link">Normalweg</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battert.info/felsen/beckerturm/normalweg_direkteinstieg" text:style-name="Internet_20_link" text:visited-style-name="Visited_20_Internet_20_Link">Normalweg (Direkteinstieg)</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battert.info/felsen/beckerturm/doppelter_espresso" text:style-name="Internet_20_link" text:visited-style-name="Visited_20_Internet_20_Link">Doppelter Espresso</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battert.info/felsen/beckerturm/ostwand" text:style-name="Internet_20_link" text:visited-style-name="Visited_20_Internet_20_Link">Ostwand</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battert.info/felsen/beckerturm/nordwandrisse" text:style-name="Internet_20_link" text:visited-style-name="Visited_20_Internet_20_Link">Nordwandrisse</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battert.info/felsen/beckerturm/nordkantenriss" text:style-name="Internet_20_link" text:visited-style-name="Visited_20_Internet_20_Link">Nordkantenriss</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battert.info/felsen/beckerturm/paula" text:style-name="Internet_20_link" text:visited-style-name="Visited_20_Internet_20_Link">Paula</text:a>                                              </text:p>
          </tabl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17:23</meta:creation-date>
    <dc:creator>Generated</dc:creator>
    <dc:date>2026-08-12T12::17:23</dc:date>
    <dc:language>en-US</dc:language>
    <meta:editing-cycles>1</meta:editing-cycles>
    <meta:editing-duration>PT0S</meta:editing-duration>
    <dc:title>felsen:beckerturm</dc:title>
  </office:meta>
</office:document-meta>
</file>