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bismarckmassiv:stiegeleweg"/><text:bookmark-start text:name="__RefHeading___stiegeleweg_1"/><text:bookmark-start text:name="stiegeleweg"/>Stiegeleweg<text:bookmark-end text:name="__RefHeading___stiegeleweg_1"/><text:bookmark-end text:name="stiegeleweg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2 BH</text:p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zu Fuß über Zustiegspfad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3::48:01</meta:creation-date>
    <dc:creator>Generated</dc:creator>
    <dc:date>2026-08-12T13::48:01</dc:date>
    <dc:language>en-US</dc:language>
    <meta:editing-cycles>1</meta:editing-cycles>
    <meta:editing-duration>PT0S</meta:editing-duration>
    <dc:title>felsen:bismarckmassiv:stiegeleweg</dc:title>
  </office:meta>
</office:document-meta>
</file>