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f6c420c759d02779c880648fb64c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"/><text:bookmark-start text:name="__RefHeading___bismarckmassiv_1"/><text:bookmark-start text:name="bismarckmassiv"/>Bismarckmassiv<text:bookmark-end text:name="__RefHeading___bismarckmassiv_1"/><text:bookmark-end text:name="bismarckmassiv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bilder_3"/><text:bookmark-start text:name="bilder"/>Bilder<text:bookmark-end text:name="__RefHeading___bilder_3"/><text:bookmark-end text:name="bilder"/></text:h>
      <text:p text:style-name="Text_20_body"><draw:frame draw:style-name="media" draw:name="Array Legend" text:anchor-type="as-char" draw:z-index="0" svg:width="15.663333333333cm"><draw:text-box><text:p text:style-name="legendcenter"><draw:frame draw:style-name="media" draw:name="Array" text:anchor-type="as-char" draw:z-index="0" svg:width="15.663333333333cm" svg:height="15.663333333333cm"><draw:image xlink:href="Pictures/a5f6c420c759d02779c880648fb64c45.png" xlink:type="simple" xlink:show="embed" xlink:actuate="onLoad"/></draw:frame>Array</text:p></draw:text-box></draw:frame></text:p>
      <text:h text:style-name="Heading_20_3" text:outline-level="3"><text:bookmark-start text:name="__RefHeading___wandhoehe_4"/><text:bookmark-start text:name="wandhoehe"/>Wandhöhe<text:bookmark-end text:name="__RefHeading___wandhoehe_4"/><text:bookmark-end text:name="wandhoehe"/></text:h>
      <text:p text:style-name="Text_20_body">bis 35m</text:p>
      <text:h text:style-name="Heading_20_3" text:outline-level="3"><text:bookmark-start text:name="__RefHeading___anzahl_routen_5"/><text:bookmark-start text:name="anzahl_routen"/>Anzahl Routen<text:bookmark-end text:name="__RefHeading___anzahl_routen_5"/><text:bookmark-end text:name="anzahl_routen"/></text:h>
      <text:p text:style-name="Text_20_body">39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2" text:outline-level="2"><text:bookmark-start text:name="__RefHeading___suedwestseite_7"/><text:bookmark-start text:name="suedwestseite"/>Südwestseite<text:bookmark-end text:name="__RefHeading___suedwestseite_7"/><text:bookmark-end text:name="suedwestseite"/></text:h>
      <text:p text:style-name="Text_20_body"><text:a xlink:type="simple" xlink:href="http://maps.google.com/maps?q=48.77694, 8.25577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bismarckmassiv/luigi_micheluzzi_gedaechtnisweg" text:style-name="Internet_20_link" text:visited-style-name="Visited_20_Internet_20_Link">Luigi Micheluzzi Gedächtni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luigi_micheluzzi_gedaechtnisweg_untere_variante" text:style-name="Internet_20_link" text:visited-style-name="Visited_20_Internet_20_Link">Luigi Micheluzzi Gedächtnisweg (Untere 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sven_glueckspilz" text:style-name="Internet_20_link" text:visited-style-name="Visited_20_Internet_20_Link">Sven Glückspilz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schiefer_riss" text:style-name="Internet_20_link" text:visited-style-name="Visited_20_Internet_20_Link">Schiefer 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schiefer_riss_schiefe_platte" text:style-name="Internet_20_link" text:visited-style-name="Visited_20_Internet_20_Link">Schiefer Riss (Schiefe Plat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arum_nicht" text:style-name="Internet_20_link" text:visited-style-name="Visited_20_Internet_20_Link">Warum nich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arum_nicht_rechter_ausstieg" text:style-name="Internet_20_link" text:visited-style-name="Visited_20_Internet_20_Link">Warum nicht (Recht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kueblerweg" text:style-name="Internet_20_link" text:visited-style-name="Visited_20_Internet_20_Link">Kübler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methusalem" text:style-name="Internet_20_link" text:visited-style-name="Visited_20_Internet_20_Link">Methusalem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altherrenweg" text:style-name="Internet_20_link" text:visited-style-name="Visited_20_Internet_20_Link">Altherren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verschneidung" text:style-name="Internet_20_link" text:visited-style-name="Visited_20_Internet_20_Link">Bismarck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verschneidung_rechte_ausstiegsvariante" text:style-name="Internet_20_link" text:visited-style-name="Visited_20_Internet_20_Link">Bismarckverschneidung (Rechte Ausstiegs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estwand" text:style-name="Internet_20_link" text:visited-style-name="Visited_20_Internet_20_Link">We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estwand_bendervariante" text:style-name="Internet_20_link" text:visited-style-name="Visited_20_Internet_20_Link">Westwand (Bender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estwand_paellaruehrer" text:style-name="Internet_20_link" text:visited-style-name="Visited_20_Internet_20_Link">Westwand (Paellarührer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estwandriss" text:style-name="Internet_20_link" text:visited-style-name="Visited_20_Internet_20_Link">Westwandriss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bismarckgrat_8"/><text:bookmark-start text:name="bismarckgrat"/>Bismarckgrat<text:bookmark-end text:name="__RefHeading___bismarckgrat_8"/><text:bookmark-end text:name="bismarckgrat"/></text:h>
      <text:p text:style-name="Text_20_body"><text:a xlink:type="simple" xlink:href="http://maps.google.com/maps?q=48.77684, 8.25606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grat" text:style-name="Internet_20_link" text:visited-style-name="Visited_20_Internet_20_Link">Bismarckgrat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grat_direkteinstieg" text:style-name="Internet_20_link" text:visited-style-name="Visited_20_Internet_20_Link">Bismarckgrat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grat_bismarckkante" text:style-name="Internet_20_link" text:visited-style-name="Visited_20_Internet_20_Link">Bismarckgrat (Bismarck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grat_tafelvariante" text:style-name="Internet_20_link" text:visited-style-name="Visited_20_Internet_20_Link">Bismarckgrat (Tafelvari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grat_gammelkante" text:style-name="Internet_20_link" text:visited-style-name="Visited_20_Internet_20_Link">Bismarckgrat (Gammelkant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grat_dachunterquerung" text:style-name="Internet_20_link" text:visited-style-name="Visited_20_Internet_20_Link">Bismarckgrat (Dachunterquerung)</text:a>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nordostseite_9"/><text:bookmark-start text:name="nordostseite"/>Nordostseite<text:bookmark-end text:name="__RefHeading___nordostseite_9"/><text:bookmark-end text:name="nordostseite"/></text:h>
      <text:p text:style-name="Text_20_body"><text:a xlink:type="simple" xlink:href="http://maps.google.com/maps?q=48.77692, 8.25597" text:style-name="Internet_20_link" text:visited-style-name="Visited_20_Internet_20_Link">Navigation öffnen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oute </text:p>
          </table:table-cell>
          <table:table-cell office:value-type="string" table:style-name="tableheader">
            <text:p text:style-name="Table_20_Heading"> Schwierigkeitsgrad </text:p>
          </table:table-cell>
          <table:table-cell office:value-type="string" table:style-name="tableheader">
            <text:p text:style-name="Table_20_Heading"> Ernsthaftigkei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attert.info/felsen/bismarckmassiv/bismarckdach" text:style-name="Internet_20_link" text:visited-style-name="Visited_20_Internet_20_Link">Bismarckdach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stegerkante" text:style-name="Internet_20_link" text:visited-style-name="Visited_20_Internet_20_Link">Stegerkant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olpertinger" text:style-name="Internet_20_link" text:visited-style-name="Visited_20_Internet_20_Link">Wolpertinger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wolpertinger_camel_ohne" text:style-name="Internet_20_link" text:visited-style-name="Visited_20_Internet_20_Link">Wolpertinger (Camel ohne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ostwand" text:style-name="Internet_20_link" text:visited-style-name="Visited_20_Internet_20_Link">Ostwand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ostwand_moewe_jonathan" text:style-name="Internet_20_link" text:visited-style-name="Visited_20_Internet_20_Link">Ostwand (Möwe Jonathan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ostwand_direkte_ostwand" text:style-name="Internet_20_link" text:visited-style-name="Visited_20_Internet_20_Link">Ostwand (Direkte Ost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erglerriss" text:style-name="Internet_20_link" text:visited-style-name="Visited_20_Internet_20_Link">Berglerriss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erglerwand" text:style-name="Internet_20_link" text:visited-style-name="Visited_20_Internet_20_Link">Berglerwand (Neue Ostwand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berglerwand_linker_ausstieg" text:style-name="Internet_20_link" text:visited-style-name="Visited_20_Internet_20_Link">Berglerwand (Linker Aus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deliriumsweg" text:style-name="Internet_20_link" text:visited-style-name="Visited_20_Internet_20_Link">Deliriums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tour_de_france" text:style-name="Internet_20_link" text:visited-style-name="Visited_20_Internet_20_Link">Tour de France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tour_de_france_direkteinstieg" text:style-name="Internet_20_link" text:visited-style-name="Visited_20_Internet_20_Link">Tour de France (Direkteinstie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stiegeleweg" text:style-name="Internet_20_link" text:visited-style-name="Visited_20_Internet_20_Link">Stiegelewe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stiegeleweg_grosse_verschneidung" text:style-name="Internet_20_link" text:visited-style-name="Visited_20_Internet_20_Link">Stiegeleweg (Große Verschneidung)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ostwandverschneidung" text:style-name="Internet_20_link" text:visited-style-name="Visited_20_Internet_20_Link">Ostwandverschneidung</text:a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battert.info/felsen/bismarckmassiv/adrenalin_fuer_die_haut" text:style-name="Internet_20_link" text:visited-style-name="Visited_20_Internet_20_Link">Adrenalin für die Haut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1:42</meta:creation-date>
    <dc:creator>Generated</dc:creator>
    <dc:date>2026-08-12T12::21:42</dc:date>
    <dc:language>en-US</dc:language>
    <meta:editing-cycles>1</meta:editing-cycles>
    <meta:editing-duration>PT0S</meta:editing-duration>
    <dc:title>felsen:bismarckmassiv</dc:title>
  </office:meta>
</office:document-meta>
</file>